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реконструкции-варшавского-шоссе-изымут-земельные-участки-в-щербинке"/>Для реконструкции Варшавского шоссе изымут земельные участки в Щербинке<text:bookmark-end text:name="для-реконструкции-варшавского-шоссе-изымут-земельные-участки-в-щербинке"/></text:h>
      <text:p text:style-name="First_20_paragraph">28.06.2019</text:p>
      <text:p text:style-name="Text_20_body"><text:span text:style-name="T1">Земельные участки в Щербинке будут изъяты для реконструкции Варшавского шоссе. Соответствующий документ опубликован на официальном портале Мэра и Правительства Москвы.</text:span></text:p>
      <text:p text:style-name="Text_20_body">Реконструкционные работы будут проходить на участке от Проектируемого проезда №728 до обводной дороги на город Подольск, включая транспортную развязку обводной дороги.</text:p>
      <text:p text:style-name="Text_20_body">Участки будут изъяты в рамках проекта планировки территории линейного объекта участка улично-дорожной сети - участок Варшавского шоссе от Проектируемого проезда №728 до ул. Вишневая.</text:p>
      <text:p text:style-name="Text_20_body">Из документа следует, что под изъятие попадают шесть участков в Щербинке или около нее.</text:p>
      <text:p text:style-name="Text_20_body">Контроль за выполнением распоряжения закреплен за заместителем руководителя департамента городского имущества Москвы Наталией Прусаковой.</text:p>
      <text:p text:style-name="Text_20_body"><text:line-break/></text:p>
      <text:p text:style-name="Text_20_body">Адрес страницы: <text:a xlink:type="simple" xlink:href="http://ubutovo.mos.ru/presscenter/news/detail/8185945.html" office:name=""><text:span text:style-name="Definition">http://ubutovo.mos.ru/presscenter/news/detail/818594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9T19:14:00Z</meta:creation-date>
    <dc:date>2023-10-19T19:14:00Z</dc:date>
  </office:meta>
</office:document-meta>
</file>