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ивановской-области-появится-аллея-дружбы-южного-бутова-и-южского-района"/>В Ивановской области появится аллея дружбы Южного Бутова и Южского района<text:bookmark-end text:name="в-ивановской-области-появится-аллея-дружбы-южного-бутова-и-южского-района"/></text:h>
      <text:p text:style-name="First_20_paragraph">21.05.2018</text:p>
      <text:p text:style-name="Text_20_body"><text:span text:style-name="T1">Как сообщает пресс-служба администрации Южского муниципального района, район ЮЗАО Южное Бутово будет дружить с одним из районов Ивановской области – Южским. По этому поводу в Ивановской области пройдут торжественные мероприятия.</text:span></text:p>
      <text:p text:style-name="Text_20_body">Торжественные мероприятия будут посвящены дружескому сотрудничеству между Южским районом и районом ЮЗАО Южное Бутово. При этом планируется высадить аллею дружбы «Южа и Южное Бутово - побратимы».</text:p>
      <text:p text:style-name="Text_20_body">В торжественных программах будут участвовать почетные гости. Состоится не только высадка «Аллеи дружбы», но и открытие памятного знака.</text:p>
      <text:p text:style-name="Text_20_body">Фото взято: https://riamo.ru/files/image/04/73/63/gallery!pfi.jpg</text:p>
      <text:p text:style-name="Text_20_body"><text:line-break/></text:p>
      <text:p text:style-name="Text_20_body">Адрес страницы: <text:a xlink:type="simple" xlink:href="http://ubutovo.mos.ru/presscenter/news/detail/7340157.html" office:name=""><text:span text:style-name="Definition">http://ubutovo.mos.ru/presscenter/news/detail/734015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8T16:28:49Z</meta:creation-date>
    <dc:date>2024-08-28T16:28:49Z</dc:date>
  </office:meta>
</office:document-meta>
</file>