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юзинским-районным-судом-г.-москвы-27.05.2025-вынесен-обвинительный-приговор-по-уголовному-делу"/>Зюзинским районным судом г. Москвы 27.05.2025 вынесен обвинительный приговор по уголовному делу<text:bookmark-end text:name="зюзинским-районным-судом-г.-москвы-27.05.2025-вынесен-обвинительный-приговор-по-уголовному-делу"/></text:h>
      <text:p text:style-name="First_20_paragraph">20.06.2025</text:p>
      <text:p text:style-name="Text_20_body">Зюзинским районным судом г. Москвы 27.05.2025 вынесен обвинительный приговор по уголовному делу в отношении 50-летней жительницы г. Москвы за совершение преступления, предусмотренного<text:line-break/>п. «в» ч. 2 ст. 158 УК РФ (тайное хищение чужого имущества, с причинением значительного ущерба гражданину) и трех преступлений, предусмотренных п. «г» ч. 3 ст. 158 УК РФ (тайное хищение чужого имущества, с причинением значительного ущерба гражданину, с банковского счета).</text:p>
      <text:p text:style-name="Text_20_body">Так, 01.10.2023, 05.10.2023 и 08.10.2023, используя мобильный телефон малознакомого мужчины, не имея законных прав пользоваться<text:line-break/>и распоряжаться данным мобильным средством, осужденная совершила операции по переводу денежных средств через приложение «Сбербанк Онлайн» на общую сумму 28985 рублей, тем самым тайно похитила денежные средства с банковского счета гражданина, распорядившись ими<text:line-break/>по своему усмотрению, причинив потерпевшему значительный ущерб.</text:p>
      <text:p text:style-name="Text_20_body">Злоумышленница 08.10.2023, находясь в дневное время возле подъезда по адресу: г. Москва, ул. Грина, д. 13, имея преступный умысел, направленный на тайное хищение чужого имущества, убедившись,<text:line-break/>что за ее действиями никто не наблюдает, действуя тайно, не заметно<text:line-break/>для потерпевшего, из корыстных побуждений, взяла незаметно<text:line-break/>для потерпевшего его мобильный телефон и убрала в карман своей куртки, после чего с места совершения преступления скрылась, распорядившись<text:line-break/>им по своему усмотрению, причинив потерпевшему значительный ущерб, которые не был возмещен.</text:p>
      <text:p text:style-name="Text_20_body">При назначении наказания, суд учел характер и степень общественной опасности совершенных преступлений, сведения о личности подсудимой, а также смягчающие вину обстоятельства в виде признания ею своей вины, явку с повинной, состояние здоровья подсудимой и её близких родственников, отсутствие отягчающих её вину обстоятельств.</text:p>
      <text:p text:style-name="Text_20_body">С учетом позиции государственного обвинителя межрайонной прокуратуры, суд приговорил виновную к наказанию в виде лишения свободы на срок 1 год 6 месяцев с отбыванием наказания в исправительной колонии общего режима.</text:p>
      <text:p text:style-name="Text_20_body"><text:line-break/></text:p>
      <text:p text:style-name="Text_20_body">Адрес страницы: <text:a xlink:type="simple" xlink:href="http://ubutovo.mos.ru/events/detail/13047158.html" office:name=""><text:span text:style-name="Definition">http://ubutovo.mos.ru/events/detail/13047158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3T01:06:15Z</meta:creation-date>
    <dc:date>2025-07-23T01:06:15Z</dc:date>
  </office:meta>
</office:document-meta>
</file>