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рошла-еженедельная-встреча-главы-управы-с-жителями"/>Как прошла еженедельная встреча главы управы с жителями<text:bookmark-end text:name="как-прошла-еженедельная-встреча-главы-управы-с-жителями"/></text:h>
      <text:p text:style-name="First_20_paragraph">19.05.2025</text:p>
      <text:p text:style-name="Text_20_body">Сегодня во дворе дома по адресу: ул. Южнобутовская, д. 50, корп. 2, состоялась встреча главы управы района Южное Бутово Мурада Бекниязова с жителями.</text:p>
      <text:p text:style-name="Text_20_body">В ходе встречи жители обсудили важные вопросы касающиеся:</text:p>
      <text:p text:style-name="Text_20_body">• Ремонта лифтов (ул. Южнобутовская, д. 52, под. 5, Южнобутовская, д. 50, под. 3)</text:p>
      <text:p text:style-name="Text_20_body">• Кронирования деревьев (ул. Южнобутовская, д. 50, корп. 2)</text:p>
      <text:p text:style-name="Text_20_body">• Состояния входных групп в подъезды (ул. Южнобутовская, д.50, под. 1, Южнобутовская, д. 50, корп. 2, под. 2)</text:p>
      <text:p text:style-name="Text_20_body">В мероприятии приняли участие:</text:p>
      <text:p text:style-name="Text_20_body">• Заместитель главы управы Иван Аляев.</text:p>
      <text:p text:style-name="Text_20_body">• Глава муниципального округа Южное Бутово Павел Голубцов</text:p>
      <text:p text:style-name="Text_20_body">• Представители ГБУ «Жилищник района Южное Бутово».</text:p>
      <text:p text:style-name="Text_20_body">• Представители ГКУ «Московская безопасность»</text:p>
      <text:p text:style-name="Text_20_body">• Общественные советники.</text:p>
      <text:p text:style-name="Text_20_body">• Молодёжная палата.</text:p>
      <text:p text:style-name="Text_20_body">• Жители района</text:p>
      <text:p text:style-name="Text_20_body">Также в ходе встречи глава управы провел осмотр спортивной площадки где оценил ее текущее состояние и благоустройство.</text:p>
      <text:p text:style-name="Text_20_body">Большое спасибо всем участникам встречи за активную позицию и неравнодушие к развитию нашего района!</text:p>
      <text:p text:style-name="Text_20_body"><text:line-break/></text:p>
      <text:p text:style-name="Text_20_body">Адрес страницы: <text:a xlink:type="simple" xlink:href="http://ubutovo.mos.ru/events/detail/12973530.html" office:name=""><text:span text:style-name="Definition">http://ubutovo.mos.ru/events/detail/12973530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8T07:52:36Z</meta:creation-date>
    <dc:date>2025-06-18T07:52:36Z</dc:date>
  </office:meta>
</office:document-meta>
</file>