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-теории-к-практике-школьники-научились-тушить-пожар"/>От теории к практике: школьники научились тушить пожар<text:bookmark-end text:name="от-теории-к-практике-школьники-научились-тушить-пожар"/></text:h>
      <text:p text:style-name="First_20_paragraph">14.05.2025</text:p>
      <text:p text:style-name="Text_20_body">14 мая 2025 года на базе ГБОУ «Школа №1981», расположенной по адресу: г. Москва, ул. Бартеневская, д. 27, Комиссией по делам несовершеннолетних и защите их прав района Южное Бутово г. Москвы совместно с сотрудниками 123 пожарно-спасательной части Управления по ЮЗАО ГУ МЧС России по г. Москве проведено дополнительное практическое мероприятие по обучению учащихся мерам пожарной безопасности и правилам поведения в случае пожара, с привлечением пожарной техники.</text:p>
      <text:p text:style-name="Text_20_body">Главной задачей данного мероприятия является формирование у молодого поколения культуры безопасного поведения.</text:p>
      <text:p text:style-name="Text_20_body">Учащиеся узнали, как себя вести при возникновении пожара, получили необходимую информацию об обеспечении личной безопасности, сохранения здоровья и жизни при чрезвычайных ситуациях.</text:p>
      <text:p text:style-name="Text_20_body">Детям продемонстрировали устройство пожарной машины, рассказали про назначение специального инструмента, который используется при тушении пожаров и спасении людей. Также ребята заинтересовались рассказом о дыхательном аппарате, узнали, как он используется в непригодной для дыхания среде.</text:p>
      <text:p text:style-name="Text_20_body">Старший инспектор 3 РОНПР Управления по ЮЗАО ГУ МЧС России по г. Москве наглядно показал детям, как действует первичное средство пожаротушения - огнетушитель. На безопасном расстоянии был имитирован условный очаг возгорания, который с помощью огнетушителя под чутким руководством сотрудника Управления по ЮЗАО ГУ МЧС России по г. Москве смог благополучно ликвидировать каждый желающий ребенок. Учащимся было очень интересно наблюдать за происходящим.</text:p>
      <text:p text:style-name="Text_20_body">В завершении мероприятия, дети задали интересующие вопросы и получили развернутые ответы.</text:p>
      <text:p text:style-name="Text_20_body">Мероприятие получилось не только интересным, но и полезным. Учащиеся получили много эмоций и знаний о пожарной безопасности, услышали много интересного о профессии пожарного.</text:p>
      <text:p text:style-name="Text_20_body">Практическое мероприятие позволило закрепить знания в области пожарной безопасности, привить навыки правильных действий при пожаре, научить детей оценивать опасную ситуацию и принимать оптимальное решение для ее преодоления.</text:p>
      <text:p text:style-name="Text_20_body">Завершилось мероприятие общим фотографированием участников и гостей, каждый желающий получил автограф.</text:p>
      <text:p text:style-name="Text_20_body"><text:line-break/></text:p>
      <text:p text:style-name="Text_20_body">Адрес страницы: <text:a xlink:type="simple" xlink:href="http://ubutovo.mos.ru/events/detail/12966655.html" office:name=""><text:span text:style-name="Definition">http://ubutovo.mos.ru/events/detail/12966655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14T13:37:14Z</meta:creation-date>
    <dc:date>2025-05-14T13:37:14Z</dc:date>
  </office:meta>
</office:document-meta>
</file>