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ервые-участники-дистанционного-курса-по-запуску-бизнеса-в-столице-уже-открыли-свое-дело"/>Первые участники дистанционного курса по запуску бизнеса в столице уже открыли свое дело<text:bookmark-end text:name="первые-участники-дистанционного-курса-по-запуску-бизнеса-в-столице-уже-открыли-свое-дело"/></text:h>
      <text:p text:style-name="First_20_paragraph">13.05.2025</text:p>
      <text:p text:style-name="Text_20_body">ГБУ «Малый бизнес Москвы» (МБМ) подводит первые итоги работы бесплатного дистанционного курса «Свое дело: начни сейчас», запущенного в январе 2025 года. За три месяца программы обучение прошли более 2,3 тысячи москвичей. И уже есть первые открытые бизнесы.</text:p>
      <text:p text:style-name="Text_20_body">Этот уникальный образовательный проект разработан специально для начинающих предпринимателей. Программа позволяет всего за два месяца освоить ключевые аспекты ведения бизнеса: от анализа рынка и разработки финансовой модели до создания пробной версии продукта (MVP) и первых продаж. Курс включает семь модулей, охватывающих все этапы запуска бизнеса.</text:p>
      <text:p text:style-name="Text_20_body">Среди первых успешных выпускников — <text:span text:style-name="T1">Анна Гутник</text:span>, создавшая сервис подбора курортной недвижимости.</text:p>
      <text:p text:style-name="Text_20_body"><text:span text:style-name="T2">«Благодаря курсу я смогла систематизировать свои знания, разработать воронку продаж и понять, как лучше презентовать услуги клиентам,</text:span> — рассказывает <text:span text:style-name="T1">Анна</text:span>. — <text:span text:style-name="T2">Сейчас я веду соцсети с экспертной аналитикой и готовлюсь к сотрудничеству с десятью застройщиками»</text:span>.</text:p>
      <text:p text:style-name="Text_20_body">Особенность программы — практикоориентированный подход. В создании курса участвовали более 40 предпринимателей, которые делятся реальным опытом. Учебные материалы представлены в формате интерактивных презентаций с видеоуроками, тестами для самопроверки и рабочей тетрадью для систематизации знаний.</text:p>
      <text:p text:style-name="Text_20_body">Еще один выпускник, зооинженер-кинолог <text:span text:style-name="T1">Александр Журавлев</text:span>, в процессе обучения доработал концепцию своего бизнеса по оказанию услуг владельцам домашних животных.</text:p>
      <text:p text:style-name="Text_20_body"><text:span text:style-name="T2">«Курс помог мне разобраться в юридических аспектах, разработать стратегию продвижения и начать создавать личный бренд в соцсетях»</text:span>, — отмечает <text:span text:style-name="T1">Александр</text:span>.</text:p>
      <text:p text:style-name="Text_20_body">Программа оказалась полезной и для тех, кто решил сменить сферу деятельности. <text:span text:style-name="T1">Наталья Сарыбаева</text:span>, бывший банковский сотрудник, вместе с партнером полностью переработали первоначальную идею о производстве детской одежды после анализа целевой аудитории.</text:p>
      <text:p text:style-name="Text_20_body"><text:span text:style-name="T2">«Исследовательский модуль курса открыл нам глаза: мы поняли, что молодежный сегмент перспективнее. Сейчас у нас уже готова первая коллекция»</text:span>, — делится <text:span text:style-name="T1">Наталья</text:span>.</text:p>
      <text:p text:style-name="Text_20_body">Обучение на курсе <text:span text:style-name="T2">«Свое дело: начни сейчас»</text:span> бесплатное, доступно по регистрации <text:a xlink:type="simple" xlink:href="https://mbm.mos.ru/education/academy" office:name=""><text:span text:style-name="Definition">на портале МБМ</text:span></text:a>.</text:p>
      <text:p text:style-name="Text_20_body">Поддержка предпринимателей осуществляется в рамках реализации федерального проекта «Малое и среднее предпринимательство и поддержка индивидуальной предпринимательской инициативы», входящего в состав нацпроекта <text:a xlink:type="simple" xlink:href="https://xn--80aapampemcchfmo7a3c9ehj.xn--p1ai/new-projects/effektivnaya-i-konkurentnaya-ekonomika/" office:name=""><text:span text:style-name="Definition">«Эффективная и конкурентная экономика»</text:span></text:a>, а также стратегии Мэра Москвы по поддержке столичного предпринимательства.</text:p>
      <text:p text:style-name="Text_20_body">ГБУ «Малый бизнес Москвы», подведомственное Департаменту предпринимательства и инновационного развития города Москвы, помогает людям открывать и развивать свое дело в столице. В центрах услуг для бизнеса каждый может узнать о финансовых и нефинансовых мерах государственной поддержки.</text:p>
      <text:p text:style-name="Text_20_body">Для предпринимателей проводят бесплатные обучающи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также можно на сайте МБМ: mbm.mos.ru и по телефону: +7 495 225-14-14.</text:p>
      <text:p text:style-name="Text_20_body"><text:line-break/></text:p>
      <text:p text:style-name="Text_20_body">Адрес страницы: <text:a xlink:type="simple" xlink:href="http://ubutovo.mos.ru/events/detail/12964416.html" office:name=""><text:span text:style-name="Definition">http://ubutovo.mos.ru/events/detail/12964416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1T04:11:25Z</meta:creation-date>
    <dc:date>2025-06-11T04:11:25Z</dc:date>
  </office:meta>
</office:document-meta>
</file>