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еженедельная-встреча-главы-управы-с-жителями-района"/>Еженедельная встреча главы управы с жителями района<text:bookmark-end text:name="еженедельная-встреча-главы-управы-с-жителями-района"/></text:h>
      <text:p text:style-name="First_20_paragraph">12.05.2025</text:p>
      <text:p text:style-name="Text_20_body">Сегодня во дворе дома по адресу: Чечерский пр-д, д. 88, состоялась встреча главы управы района Южное Бутово Мурада Бекниязова с жителями.<text:line-break/><text:line-break/>В мероприятии приняли участие:<text:line-break/>• Первый заместитель главы управы Артём Рыбаченко.<text:line-break/>• Заместитель главы управы Иван Аляев.<text:line-break/>• Глава муниципального округа Южное Бутово Павел Голубцов<text:line-break/>• Представители ГБУ «Жилищник района Южное Бутово».<text:line-break/>• Представители ГКУ «Московская безопасность»<text:line-break/>• Общественные советники.<text:line-break/>• Молодежная палата.<text:line-break/>• Жители района<text:line-break/><text:line-break/>Жители обсудили вопросы:<text:line-break/>• О шуме во дворе во время игры в баскетбол в вечернее время<text:line-break/>• О кронировании деревьев<text:line-break/>• О ремонте асфальто-бетонного покрытия<text:line-break/><text:line-break/>Большое спасибо всем участникам встречи за активную позицию и неравнодушие к развитию нашего района!</text:p>
      <text:p text:style-name="Text_20_body"><text:line-break/></text:p>
      <text:p text:style-name="Text_20_body">Адрес страницы: <text:a xlink:type="simple" xlink:href="http://ubutovo.mos.ru/events/detail/12960979.html" office:name=""><text:span text:style-name="Definition">http://ubutovo.mos.ru/events/detail/12960979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4T13:38:45Z</meta:creation-date>
    <dc:date>2025-05-14T13:38:45Z</dc:date>
  </office:meta>
</office:document-meta>
</file>