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</office:automatic-styles>
  <office:body>
    <office:text>
      <text:h text:style-name="Heading_20_3" text:outline-level="3"><text:bookmark-start text:name="праздничный-концерт-к-80-летию-победы-в-великой-отечественной-войне"/>Праздничный концерт к 80-летию Победы в Великой Отечественной войне<text:bookmark-end text:name="праздничный-концерт-к-80-летию-победы-в-великой-отечественной-войне"/></text:h>
      <text:p text:style-name="First_20_paragraph">07.05.2025</text:p>
      <text:p text:style-name="Text_20_body">07.05.2025<text:line-break/><text:line-break/></text:p>
      <text:p text:style-name="Text_20_body">9 мая в детском ландшафтном парке на улице Адмирала Лазарева, д. 19, пройдет праздничный концерт, посвященный 80-летию Победы в Великой Отечественной войне. В программе — трансляция парада, выступления артистов и музыкальных групп.</text:p>
      <text:p text:style-name="Text_20_body"><text:span text:style-name="T1">Программа мероприятия:</text:span></text:p>
      <text:list text:style-name="L1">
        <text:list-item>
          <text:p text:style-name="P1"><text:span text:style-name="T1">10:00–11:00</text:span> — прямая трансляция парада на Красной площади.</text:p>
        </text:list-item>
        <text:list-item>
          <text:p text:style-name="P1"><text:span text:style-name="T1">11:00–13:00</text:span> — показ парада Победы 1945 года и киноконцерта.</text:p>
        </text:list-item>
        <text:list-item>
          <text:p text:style-name="P1"><text:span text:style-name="T1">13:00–18:00</text:span> — выступления артистов театров и культурных центров Москвы.</text:p>
        </text:list-item>
        <text:list-item>
          <text:p text:style-name="P1"><text:span text:style-name="T1">18:00–18:20</text:span> — группа «Республика».</text:p>
        </text:list-item>
        <text:list-item>
          <text:p text:style-name="P1"><text:span text:style-name="T1">18:20–18:40</text:span> — группа «ПатиРакеты».</text:p>
        </text:list-item>
        <text:list-item>
          <text:p text:style-name="P1"><text:span text:style-name="T1">18:40–18:47</text:span> — Екатерина Бродская.</text:p>
        </text:list-item>
        <text:list-item>
          <text:p text:style-name="P1"><text:span text:style-name="T1">18:47–18:58</text:span> — Андрей Приклонский.</text:p>
        </text:list-item>
        <text:list-item>
          <text:p text:style-name="P1"><text:span text:style-name="T1">19:00–19:40</text:span> — группа «Пятеро».</text:p>
        </text:list-item>
        <text:list-item>
          <text:p text:style-name="P1"><text:span text:style-name="T1">19:50–20:25</text:span> — Вячеслав Макаров.</text:p>
        </text:list-item>
        <text:list-item>
          <text:p text:style-name="P1"><text:span text:style-name="T1">20:35–21:10</text:span> — Анастасия Спиридонова.</text:p>
        </text:list-item>
        <text:list-item>
          <text:p text:style-name="P1"><text:span text:style-name="T1">21:20–22:00</text:span> — группа «Моральный кодекс».</text:p>
        </text:list-item>
      </text:list>
      <text:p text:style-name="First_20_paragraph">Ведущий — Игорь Шубин.</text:p>
      <text:p text:style-name="Text_20_body"><text:span text:style-name="T1">Место проведения:</text:span></text:p>
      <text:p text:style-name="Text_20_body">Детский ландшафтный парк по адресу: ул. Адмирала Лазарева, д. 19.</text:p>
      <text:p text:style-name="Text_20_body"><text:span text:style-name="T1">Время работы:</text:span> с 10:00 до 22:00.</text:p>
      <text:p text:style-name="Text_20_body">Приходите всей семьей!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953887.html" office:name=""><text:span text:style-name="Definition">http://ubutovo.mos.ru/events/detail/12953887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7T21:18:33Z</meta:creation-date>
    <dc:date>2025-06-17T21:18:33Z</dc:date>
  </office:meta>
</office:document-meta>
</file>