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мурад-бекниязов-встретился-с-жителями-на-улице-академика-семёнова-д.-3"/>Глава управы Мурад Бекниязов встретился с жителями на улице Академика Семёнова, д. 3<text:bookmark-end text:name="глава-управы-мурад-бекниязов-встретился-с-жителями-на-улице-академика-семёнова-д.-3"/></text:h>
      <text:p text:style-name="First_20_paragraph">05.05.2025</text:p>
      <text:p text:style-name="Text_20_body">Сегодня во дворе дома на улице Академика Семёнова, д. 3 прошла встреча главы управы Мурада Бекниязова с жителями. На мероприятии обсудили вопросы парковки, ремонта детской площадки и другие актуальные темы.</text:p>
      <text:p text:style-name="Text_20_body"><text:line-break/></text:p>
      <text:p text:style-name="Text_20_body">В мероприятии приняли участие первый заместитель главы управы Артём Рыбаченко, заместители главы Наталия Гулина и Иван Аляев, руководство ГБУ «Жилищник района Южное Бутово» , глава муниципального округа Южное Бутово Павел Голубцов, представители ГКУ «Московская безопасность», общественные советники, члены молодежной палаты и жители района.</text:p>
      <text:p text:style-name="Text_20_body"><text:line-break/></text:p>
      <text:p text:style-name="Text_20_body">Основные вопросы, которые обсудили на встрече:</text:p>
      <text:p text:style-name="Text_20_body"><text:line-break/></text:p>
      <text:p text:style-name="Text_20_body">• Оборудование дополнительных парковочных мест для инвалидов.</text:p>
      <text:p text:style-name="Text_20_body">• Установка шлагбаумов.</text:p>
      <text:p text:style-name="Text_20_body">• Ремонт детской площадки.</text:p>
      <text:p text:style-name="Text_20_body">• Ямочный ремонт асфальтобетонного покрытия.</text:p>
      <text:p text:style-name="Text_20_body">• Установка знаков, запрещающих выгул собак на внутридворовой территории.</text:p>
      <text:p text:style-name="Text_20_body">• Содержание собачьей площадки.</text:p>
      <text:p text:style-name="Text_20_body"><text:line-break/></text:p>
      <text:p text:style-name="Text_20_body">Жители активно участвовали в обсуждении и высказали свои предложения. Благодарим всех за неравнодушие и готовность работать вместе над улучшением района!</text:p>
      <text:p text:style-name="Text_20_body"><text:line-break/></text:p>
      <text:p text:style-name="Text_20_body">Адрес страницы: <text:a xlink:type="simple" xlink:href="http://ubutovo.mos.ru/events/detail/12949765.html" office:name=""><text:span text:style-name="Definition">http://ubutovo.mos.ru/events/detail/1294976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5T12:38:01Z</meta:creation-date>
    <dc:date>2025-05-05T12:38:01Z</dc:date>
  </office:meta>
</office:document-meta>
</file>