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кторина-посвященная-80-летию-победы-в-великой-отечественной-войне-прошла-в-гбоу-школа-1980"/>Викторина, посвященная 80-летию Победы в Великой Отечественной войне, прошла в ГБОУ «Школа №1980»<text:bookmark-end text:name="викторина-посвященная-80-летию-победы-в-великой-отечественной-войне-прошла-в-гбоу-школа-1980"/></text:h>
      <text:p text:style-name="First_20_paragraph">30.04.2025</text:p>
      <text:p text:style-name="Text_20_body">30 апреля 2025 года в ГБОУ «Школа №1980» состоялась викторина, приуроченная к 80-летию Победы в Великой Отечественной войне. Мероприятие организовано заместителем Прокурора Зюзинской межрайонной прокуратуры г. Москвы Ермиловым К.Ю. при участии заместителя председателя Комиссии по делам несовершеннолетних и защите их прав района Южное Бутово г. Москвы Рыбаченко А.С. и администрации школы.</text:p>
      <text:p text:style-name="Text_20_body"><text:line-break/></text:p>
      <text:p text:style-name="Text_20_body">Викторина была направлена на углубление знаний учащихся 8-9 классов о ключевых событиях войны, выдающихся личностях и героизме советских солдат.</text:p>
      <text:p text:style-name="Text_20_body"><text:line-break/></text:p>
      <text:p text:style-name="Text_20_body">Данное мероприятие стало важным шагом в воспитании молодого поколения и увековечивании памяти о героическом прошлом нашей стран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946050.html" office:name=""><text:span text:style-name="Definition">http://ubutovo.mos.ru/events/detail/1294605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30T11:43:00Z</meta:creation-date>
    <dc:date>2025-04-30T11:43:00Z</dc:date>
  </office:meta>
</office:document-meta>
</file>