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ечная-слава-героям-празднование-80-летия-победы-в-великой-отечественной-войне"/>Вечная Слава Героям: Празднование 80-летия Победы в Великой Отечественной войне<text:bookmark-end text:name="вечная-слава-героям-празднование-80-летия-победы-в-великой-отечественной-войне"/></text:h>
      <text:p text:style-name="First_20_paragraph">30.04.2025</text:p>
      <text:p text:style-name="Text_20_body">Сегодня первый заместитель главы управы Артём Рыбаченко посетил торжественное мероприятие, посвященное 80-й годовщине Победы в Великой Отечественной войне в ГБОУ РШИ № 32. В мероприятии также приняли участие глава муниципального округа Южное Бутово Павел Голубцов, Совет ветеранов района и общественные советники.</text:p>
      <text:p text:style-name="Text_20_body"><text:line-break/></text:p>
      <text:p text:style-name="Text_20_body">В рамках мероприятия состоялся концерт, на котором выступили творческие коллективы школы. Учащиеся продемонстрировали свои таланты, исполнив песни военных лет, что создало атмосферу единства и гордости за нашу страну. </text:p>
      <text:p text:style-name="Text_20_body"><text:line-break/></text:p>
      <text:p text:style-name="Text_20_body">Такое мероприятие стало не только данью уважения к прошлому, но и важным шагом к формированию у молодого поколения чувства гордости за свою страну и её историю. </text:p>
      <text:p text:style-name="Text_20_body"><text:line-break/></text:p>
      <text:p text:style-name="Text_20_body">Адрес страницы: <text:a xlink:type="simple" xlink:href="http://ubutovo.mos.ru/events/detail/12944744.html" office:name=""><text:span text:style-name="Definition">http://ubutovo.mos.ru/events/detail/12944744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30T07:28:12Z</meta:creation-date>
    <dc:date>2025-04-30T07:28:12Z</dc:date>
  </office:meta>
</office:document-meta>
</file>