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деля-популяризации-лучших-практик-укрепления-здоровья-на-рабочих-местах"/>Неделя популяризации лучших практик укрепления здоровья на рабочих местах<text:bookmark-end text:name="неделя-популяризации-лучших-практик-укрепления-здоровья-на-рабочих-местах"/></text:h>
      <text:p text:style-name="First_20_paragraph">30.04.2025</text:p>
      <text:p text:style-name="Text_20_body">30.04.2025<text:line-break/><text:line-break/></text:p>
      <text:p text:style-name="Text_20_body">p style="text-align: justify;"&gt;<text:span text:style-name="T1">С 28 апреля по 4 мая проходит Неделя популяризации лучших практик укрепления здоровья на рабочих местах (в честь Всемирного дня охраны труда 28 апреля)</text:span></text:p>
      <text:p text:style-name="Text_20_body">На сегодняшний день важным направлением охраны здоровья граждан является внедрение корпоративных программ укрепления здоровья на предприятиях (в организациях).</text:p>
      <text:p text:style-name="Text_20_body">К практикам укрепления здоровья на рабочих местах можно отнести следующие мероприятия:</text:p>
      <text:p text:style-name="Text_20_body">Здоровое питание на рабочем месте.</text:p>
      <text:p text:style-name="Text_20_body">Нерегулярное питание, переедание после работы, малоподвижный образ жизни приводят к заболеваниям желудочно-кишечного тракта, проблемам с пищеварением, к стрессу и лишнему весу. Планирование питания — важная составляющая здорового образа жизни. На первый взгляд, кажется, что это сложно и занимает много времени, но на самом деле это вопрос привычки. А вот то, что вы получите в результате заботы о себе, бесценно: хорошее самочувствие, прекрасную работоспособность, комфортное пищеварение и многое другое.</text:p>
      <text:p text:style-name="Text_20_body">Физическая активность.</text:p>
      <text:p text:style-name="Text_20_body">Сидячая работа в офисе и недостаток физических нагрузок не лучшим образом сказываются на здоровье и самочувствии. Если большую часть дня проводить в сидячем положении перед экраном компьютера, можно со временем заработать целый комплекс хронических заболеваний, приводящий к снижению трудоспособности и сокращению продолжительности жизни. Физическая активность является необходимой частью здорового образа жизни. Чтобы избежать этих проблем, нужно чаще моргать во время работы за компьютером, пить больше жидкости и периодически выполнять комплекс упражнений для глаз – каждый час по 5-10 минут.</text:p>
      <text:p text:style-name="Text_20_body">Отказ от курения.</text:p>
      <text:p text:style-name="Text_20_body">Курильщики, как правило, болеют чаще, чем некурящие. В России курит 40 миллионов человек: 63% мужчин и 15% женщин. Ежегодно количество курящих в России увеличивается на 1,5-2%. Около 40% смертей мужчин от ишемической болезни сердца (инфаркта миокарда, нарушений ритма сердца и др.) связаны с курением. Отказ от курения в любом возрасте принесёт Вашему организму большую пользу, однако резкое изменение образа жизни, особенно в пожилом возрасте, может оказаться небезобидным. Поэтому бросайте курить под наблюдением врача.</text:p>
      <text:p text:style-name="Text_20_body">Управление стрессом.</text:p>
      <text:p text:style-name="Text_20_body">Стресс приводит к многочисленным проблемам со здоровьем, таким как депрессия, болезни сердца, диабет и ожирение. Стресс на рабочем месте оказывает самое пагубное влияние на здоровье. Ведь самое опасное в стрессе на работе – это продолжительность и очень часто – отсутствие возможности адекватной реакции на раздражитель.</text:p>
      <text:p text:style-name="Text_20_body">Несколько советов для снижения стресса на работе:</text:p>
      <text:p text:style-name="Text_20_body">- Постарайтесь найти баланс между работой и семейной жизнью, общественной деятельностью и хобби, ежедневной ответственностью и отдыхом;</text:p>
      <text:p text:style-name="Text_20_body">- Просыпайтесь раньше. Запас в 10-15 минут избавит вас от спешки и утреннего стресса. Ранний подъём сделает ваш день немного длиннее и позволит вам быть пунктуальнее;</text:p>
      <text:p text:style-name="Text_20_body">- Не перегружайте себя. Избегайте постоянного напряжения. Старайтесь не откладывать выполнения множества важных задач на последний день;</text:p>
      <text:p text:style-name="Text_20_body">- Делайте регулярные перерывы в работе. Короткий отдых поможет вам расслабиться, это поможет вам работать продуктивно.</text:p>
      <text:p text:style-name="Text_20_body">Наиболее радикальным средством в профилактике физического и психического перенапряжения является правильная организация рабочих мест. Необходимо вовремя проходить профосмотры и вакцинопрофилактику.</text:p>
      <text:p text:style-name="Text_20_body"><text:line-break/></text:p>
      <text:p text:style-name="Text_20_body">Адрес страницы: <text:a xlink:type="simple" xlink:href="http://ubutovo.mos.ru/events/detail/12944716.html" office:name=""><text:span text:style-name="Definition">http://ubutovo.mos.ru/events/detail/1294471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0T19:30:26Z</meta:creation-date>
    <dc:date>2025-06-10T19:30:26Z</dc:date>
  </office:meta>
</office:document-meta>
</file>