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остафьевская-зу-19-рядом."/>Уведомление о предстоящем демонтаже объектов некапитального строительства по адресу: г. Москва, ул. Остафьевская, з/у 19, рядом.<text:bookmark-end text:name="уведомление-о-предстоящем-демонтаже-объектов-некапитального-строительства-по-адресу-г.-москва-ул.-остафьевская-зу-19-рядом."/></text:h>
      <text:p text:style-name="First_20_paragraph">25.04.2025</text:p>
      <text:p text:style-name="Text_20_body">Окружной комиссией по пресечению самовольного строительства на территории ЮЗАО города Москвы (протокол №7 от 24.04.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некапитальных объектов (металлический забор, бытовой городок, био туалеты, пост охраны)<text:span text:style-name="T1">,</text:span> расположенных по адресу: <text:span text:style-name="T1">г. Москва, ул. Остафьевская, з/у 19, рядом.</text:span></text:p>
      <text:p text:style-name="Text_20_body">Демонтировать рассматриваемые объекты надлежит в срок до <text:span text:style-name="T1">01.05.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936704.html" office:name=""><text:span text:style-name="Definition">http://ubutovo.mos.ru/events/detail/12936704.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11T05:21:39Z</meta:creation-date>
    <dc:date>2025-06-11T05:21:39Z</dc:date>
  </office:meta>
</office:document-meta>
</file>