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сенний-субботник-время-для-дружбы-и-заботы-о-природе"/>Весенний субботник: Время для дружбы и заботы о природе!<text:bookmark-end text:name="весенний-субботник-время-для-дружбы-и-заботы-о-природе"/></text:h>
      <text:p text:style-name="First_20_paragraph">23.04.2025</text:p>
      <text:p text:style-name="Text_20_body"><text:span text:style-name="T1">26 апреля в 10:00</text:span> состоится большой весенний субботник, и мы будем рады видеть каждого, кто хочет внести свой вклад в чистоту и уют нашего района!</text:p>
      <text:p text:style-name="Text_20_body"><text:line-break/></text:p>
      <text:p text:style-name="Text_20_body">Почему стоит присоединиться?</text:p>
      <text:p text:style-name="Text_20_body">Это отличная возможность не только помочь в благоустройстве, но и познакомиться с соседями, провести время на свежем воздухе и привести в порядок свой двор!</text:p>
      <text:p text:style-name="Text_20_body"><text:line-break/></text:p>
      <text:p text:style-name="Text_20_body">Место: <text:span text:style-name="T1">ул. Бартеневская, д. 55</text:span> (Выдача инвентаря: ул. Бартеневская, д. 49, к. 1)</text:p>
      <text:p text:style-name="Text_20_body"><text:line-break/></text:p>
      <text:p text:style-name="Text_20_body">Приходите сами, зовите друзей, соседей и коллег – вместе мы сможем больше! Пусть этот субботник станет не только полезным, но и по-настоящему тёплым и душевным событием для нашего район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931019.html" office:name=""><text:span text:style-name="Definition">http://ubutovo.mos.ru/events/detail/12931019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1T07:05:19Z</meta:creation-date>
    <dc:date>2025-05-21T07:05:19Z</dc:date>
  </office:meta>
</office:document-meta>
</file>