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краснолиманская-д.-19б"/>Уведомление о предстоящем демонтаже объектов некапитального строительства по адресу: г. Москва, ул. Краснолиманская, д. 19Б<text:bookmark-end text:name="уведомление-о-предстоящем-демонтаже-объектов-некапитального-строительства-по-адресу-г.-москва-ул.-краснолиманская-д.-19б"/></text:h>
      <text:p text:style-name="First_20_paragraph">16.04.2025</text:p>
      <text:p text:style-name="Text_20_body">16.04.2025<text:line-break/><text:line-break/></text:p>
      <text:p text:style-name="Text_20_body">Окружной комиссией по пресечению самовольного строительства на территории ЮЗАО города Москвы (протокол №6 от 10.04.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некапитальных объектов (железного и бетонного ограждения, металлической бытовки, металлической конструкции)<text:span text:style-name="T1">,</text:span> расположенных по адресу: <text:span text:style-name="T1">г. Москва, ул. Краснолиманская, д. 19Б.</text:span></text:p>
      <text:p text:style-name="Text_20_body">Демонтировать рассматриваемые объекты надлежит в срок до <text:span text:style-name="T1">20.04.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918085.html" office:name=""><text:span text:style-name="Definition">http://ubutovo.mos.ru/events/detail/12918085.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8-04T10:53:42Z</meta:creation-date>
    <dc:date>2025-08-04T10:53:42Z</dc:date>
  </office:meta>
</office:document-meta>
</file>