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суждение-проблемных-вопросов-итоги-встречи-исполняющего-обязанности-главы-управы"/>Обсуждение проблемных вопросов: итоги встречи исполняющего обязанности главы управы<text:bookmark-end text:name="обсуждение-проблемных-вопросов-итоги-встречи-исполняющего-обязанности-главы-управы"/></text:h>
      <text:p text:style-name="First_20_paragraph">08.04.2025</text:p>
      <text:p text:style-name="Text_20_body">08.04.2025<text:line-break/><text:line-break/>В понедельник во дворе дома, по адресу: ул. Изюмская, д. 37, к. 2, состоялась встреча исполняющего обязанности главы управы района Южное Бутово Рыбаченко Артёма Сергеевича с жителями</text:p>
      <text:p text:style-name="Text_20_body"><text:line-break/></text:p>
      <text:p text:style-name="Text_20_body">В мероприятии приняли участие:</text:p>
      <text:p text:style-name="Text_20_body">• Заместитель главы управы Гулина Н.А.</text:p>
      <text:p text:style-name="Text_20_body">• Представители ГБУ "Жилищник района Южное Бутово"</text:p>
      <text:p text:style-name="Text_20_body">• Общественные советники</text:p>
      <text:p text:style-name="Text_20_body">• Молодёжная палата</text:p>
      <text:p text:style-name="Text_20_body">• Жители района</text:p>
      <text:p text:style-name="Text_20_body"><text:line-break/></text:p>
      <text:p text:style-name="Text_20_body">Жители подняли важные вопросы:</text:p>
      <text:p text:style-name="Text_20_body">• О смене расположения контейнера для мусора .</text:p>
      <text:p text:style-name="Text_20_body">• О ремонте асфальтобетонного покрытия проездов дворовых территорий (ул. Изюмская, д. 37, к. 2, 3).</text:p>
      <text:p text:style-name="Text_20_body">• О замене внутренней двери в подъезде № 3 по улице Изюмская д. 37, к. 2.</text:p>
      <text:p text:style-name="Text_20_body">• О замене входной двери в подъезде № 1 по улице Изюмская д. 37, к. 3.</text:p>
      <text:p text:style-name="Text_20_body"><text:line-break/></text:p>
      <text:p text:style-name="Text_20_body">Все озвученные проблемы и предложения были зафиксированы и взяты на контроль.</text:p>
      <text:p text:style-name="Text_20_body"><text:line-break/></text:p>
      <text:p text:style-name="Text_20_body">Большое спасибо всем участникам встречи за активную позицию и неравнодушие к развитию нашего района! </text:p>
      <text:p text:style-name="Text_20_body"><text:line-break/></text:p>
      <text:p text:style-name="Text_20_body"><text:line-break/></text:p>
      <text:p text:style-name="Text_20_body">Адрес страницы: <text:a xlink:type="simple" xlink:href="http://ubutovo.mos.ru/events/detail/12902141.html" office:name=""><text:span text:style-name="Definition">http://ubutovo.mos.ru/events/detail/12902141.html</text:span></text:a></text:p>
      <text:p text:style-name="Text_20_body"><text:a xlink:type="simple" xlink:href="http://ubutovo.mos.ru" office:name=""><text:span text:style-name="Definition">Управа района Южное Бут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15T17:28:31Z</meta:creation-date>
    <dc:date>2025-06-15T17:28:31Z</dc:date>
  </office:meta>
</office:document-meta>
</file>