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преля-в-галерее-листок-состоится-открытие-выставки-живописи-и-графики-променад"/>5 апреля в галерее "Листок" состоится открытие выставки живописи и графики "Променад"<text:bookmark-end text:name="апреля-в-галерее-листок-состоится-открытие-выставки-живописи-и-графики-променад"/></text:h>
      <text:p text:style-name="First_20_paragraph">04.04.2025</text:p>
      <text:p text:style-name="Text_20_body">5 апреля в галерее "Листок" состоится открытие выставки живописи и графики "Променад".</text:p>
      <text:p text:style-name="Text_20_body"><text:line-break/></text:p>
      <text:p text:style-name="Text_20_body">"Променад" – новый, но уже активно экспонируемый, проект Творческого объединения "Сезон" .</text:p>
      <text:p text:style-name="Text_20_body"><text:line-break/></text:p>
      <text:p text:style-name="Text_20_body">Променад - это прогулка, лёгкий разговор и неспешное любование видами: дорога вдоль берега, аллея солнечного парка или сада, живописная лесная тропа или шумный городской проспект.</text:p>
      <text:p text:style-name="Text_20_body"><text:line-break/></text:p>
      <text:p text:style-name="Text_20_body">Проект не привязан географически к определенной локации, он - синтез впечатлений художника и зрителя. Экспозиция разнообразна по стилям и сюжетам, каждый участник "Сезона" делится своим фрагментом увиденного.</text:p>
      <text:p text:style-name="Text_20_body"><text:line-break/></text:p>
      <text:p text:style-name="Text_20_body">В экспозиции можно увидеть ночные пляжи Аллы Полковниченко, яркие краски Самарканда Александры Михно,</text:p>
      <text:p text:style-name="Text_20_body">столичные улицы и районы Анны Катухиной,</text:p>
      <text:p text:style-name="Text_20_body">заснеженные пейзажи Владислава Моргунова,</text:p>
      <text:p text:style-name="Text_20_body">парки и набережные Марии Черниковой,</text:p>
      <text:p text:style-name="Text_20_body">такие разные закаты Софьи Косьяновой: над родными улицами и посреди Балтийского моря.</text:p>
      <text:p text:style-name="Text_20_body"><text:line-break/></text:p>
      <text:p text:style-name="Text_20_body">Куратор проекта - Юлия Салтыкова - пишет Абрамцево и Середниково, солнечные дни, буйство летней зелени и аккуратные аллеи, по которым хочется скорее отправиться на прогулку.</text:p>
      <text:p text:style-name="Text_20_body"><text:line-break/></text:p>
      <text:p text:style-name="Text_20_body">Творческое объединение «Сезон» приглашает зрителей в галерею "Листок" на "Променад"!</text:p>
      <text:p text:style-name="Text_20_body"><text:line-break/></text:p>
      <text:p text:style-name="Text_20_body">Сроки выставки: 5 — 11 мая 2025.</text:p>
      <text:p text:style-name="Text_20_body">Открытие 5 апреля в 17:00</text:p>
      <text:p text:style-name="Text_20_body"><text:line-break/></text:p>
      <text:p text:style-name="Text_20_body">На открытии для гостей выступит Вокальная студия "Унисон" под руководством певицы Любови Макаровой.</text:p>
      <text:p text:style-name="Text_20_body">Вход свободный.<text:line-break/><text:line-break/></text:p>
      <text:p text:style-name="Text_20_body"><text:line-break/></text:p>
      <text:p text:style-name="Text_20_body">Адрес страницы: <text:a xlink:type="simple" xlink:href="http://ubutovo.mos.ru/events/detail/12896204.html" office:name=""><text:span text:style-name="Definition">http://ubutovo.mos.ru/events/detail/12896204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4T08:30:14Z</meta:creation-date>
    <dc:date>2025-04-04T08:30:14Z</dc:date>
  </office:meta>
</office:document-meta>
</file>