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джанкойская-д.-5-вблизи."/>Уведомление о предстоящем демонтаже объектов некапитального строительства по адресу: г. Москва, ул. Джанкойская, д. 5, (вблизи).<text:bookmark-end text:name="уведомление-о-предстоящем-демонтаже-объектов-некапитального-строительства-по-адресу-г.-москва-ул.-джанкойская-д.-5-вблизи."/></text:h>
      <text:p text:style-name="First_20_paragraph">27.03.2025</text:p>
      <text:p text:style-name="Text_20_body">Окружной комиссией по пресечению самовольного строительства на территории ЮЗАО города Москвы (протокол №5 от 27.03.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металлического ограждения,</text:span> расположенного по адресу: <text:span text:style-name="T1">г. Москва, ул. Джанкойская, д. 5, (вблизи).</text:span></text:p>
      <text:p text:style-name="Text_20_body">Демонтировать рассматриваемый объект надлежит в срок до <text:span text:style-name="T1">31.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81483.html" office:name=""><text:span text:style-name="Definition">http://ubutovo.mos.ru/events/detail/12881483.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27T16:42:37Z</meta:creation-date>
    <dc:date>2025-03-27T16:42:37Z</dc:date>
  </office:meta>
</office:document-meta>
</file>