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1-ая-белогорская-д.-13-вблизи."/>Уведомление о предстоящем демонтаже объектов некапитального строительства по адресу: г. Москва, ул. 1-ая Белогорская, д. 13, (вблизи).<text:bookmark-end text:name="уведомление-о-предстоящем-демонтаже-объектов-некапитального-строительства-по-адресу-г.-москва-ул.-1-ая-белогорская-д.-13-вблизи."/></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деревянного ограждения,</text:span> расположенного по адресу: <text:span text:style-name="T1">г. Москва, ул. 1-ая Белогорская, д. 13, (вблизи).</text:span></text:p>
      <text:p text:style-name="Text_20_body">Демонтировать рассматриваемый объект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61.html" office:name=""><text:span text:style-name="Definition">http://ubutovo.mos.ru/events/detail/12881461.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11T16:30:48Z</meta:creation-date>
    <dc:date>2025-04-11T16:30:48Z</dc:date>
  </office:meta>
</office:document-meta>
</file>