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2-ая-мелитопольская-д.-4а-вблизи"/>Уведомление о предстоящем демонтаже объектов некапитального строительства по адресу: г. Москва, ул. 2-ая Мелитопольская, д. 4А (вблизи)<text:bookmark-end text:name="уведомление-о-предстоящем-демонтаже-объектов-некапитального-строительства-по-адресу-г.-москва-ул.-2-ая-мелитопольская-д.-4а-вблизи"/></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бетонного забора и металлического гаража,</text:span> расположенных по адресу: <text:span text:style-name="T1">г. Москва, ул. 2-ая Мелитопольская, д. 4А (вблизи).</text:span></text:p>
      <text:p text:style-name="Text_20_body">Демонтировать рассматриваемые объекты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54.html" office:name=""><text:span text:style-name="Definition">http://ubutovo.mos.ru/events/detail/12881454.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01T01:14:59Z</meta:creation-date>
    <dc:date>2025-04-01T01:14:59Z</dc:date>
  </office:meta>
</office:document-meta>
</file>