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ход-территории-взаимодействие-с-жителями"/>Обход территории: взаимодействие с жителями<text:bookmark-end text:name="обход-территории-взаимодействие-с-жителями"/></text:h>
      <text:p text:style-name="First_20_paragraph">17.03.2025</text:p>
      <text:p text:style-name="Text_20_body">Сегодня глава управы района Южное Бутово Бекниязов Мурад Азадович провёл обход территории по адресам: Плавский проезд, д.1, д. 5, д. 7, ул. Адмирала Лазарева, д. 16, аллея Витте, д. 4 копр. 1, д. 6 копр. 1.</text:p>
      <text:p text:style-name="Text_20_body"><text:line-break/></text:p>
      <text:p text:style-name="Text_20_body">В мероприятии также приняли участие первый заместитель главы управы Рыбаченко А.С., заместитель главы управы Аляев И.И., представители ГБУ "Жилищник района Южное Бутово", глава муниципального округа Голубцов П.В. , общественные советники , молодежная палата и сотрудники ГКУ "Московская Безопасность".</text:p>
      <text:p text:style-name="Text_20_body"><text:line-break/></text:p>
      <text:p text:style-name="Text_20_body">На встрече обсудили важные вопросы:</text:p>
      <text:p text:style-name="Text_20_body"><text:line-break/></text:p>
      <text:p text:style-name="Text_20_body">Ремонт входных групп по адресам: аллея Витте, д. 4, корп. 1 и Плавский проезд, д. 1.</text:p>
      <text:p text:style-name="Text_20_body">Установка контейнерных площадок для сбора мусора.</text:p>
      <text:p text:style-name="Text_20_body">Установка скамеек и дополнительных урн для повышения комфорта жителей.</text:p>
      <text:p text:style-name="Text_20_body"><text:line-break/></text:p>
      <text:p text:style-name="Text_20_body">В ходе обхода Мурад Азадович также посетил спортивную площадку по адресу: аллея Витте, д. 4, корп. 1, где провел оценку её состояния и содержания.</text:p>
      <text:p text:style-name="Text_20_body"><text:line-break/></text:p>
      <text:p text:style-name="Text_20_body">Все предложения от жителей были учтены и взяты на контроль.</text:p>
      <text:p text:style-name="Text_20_body"><text:line-break/></text:p>
      <text:p text:style-name="Text_20_body">Благодарим всех участников за активную работу и внимание к нуждам района! Вместе мы делаем район Южное Бутово лучше!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861152.html" office:name=""><text:span text:style-name="Definition">http://ubutovo.mos.ru/events/detail/12861152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7T15:07:02Z</meta:creation-date>
    <dc:date>2025-03-17T15:07:02Z</dc:date>
  </office:meta>
</office:document-meta>
</file>