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ход-территории-главои-управы-раиона-южное-бутово-бекниязовым-м.а."/>Обход территории главой управы района Южное Бутово Бекниязовым М.А.<text:bookmark-end text:name="обход-территории-главои-управы-раиона-южное-бутово-бекниязовым-м.а."/></text:h>
      <text:p text:style-name="First_20_paragraph">14.03.2025</text:p>
      <text:p text:style-name="Text_20_body">Уважаемые жители района Южное Бутово!</text:p>
      <text:p text:style-name="Text_20_body"><text:line-break/></text:p>
      <text:p text:style-name="Text_20_body">17 марта 2025 года в 13:30 состоится обход территории главой управы района Южное Бутово Бекниязовым М.А.</text:p>
      <text:p text:style-name="Text_20_body"><text:line-break/></text:p>
      <text:p text:style-name="Text_20_body">Начало маршрута: Плавский пр-д, д. 1 (сбор у детской площадки напротив 1 подъезда)</text:p>
      <text:p text:style-name="Text_20_body">Окончание маршрута: аллея Витте, д. 6, корп. 1</text:p>
      <text:p text:style-name="Text_20_body"><text:line-break/></text:p>
      <text:p text:style-name="Text_20_body">Тема встречи: содержание домов, придомовых и дворовых территорий.</text:p>
      <text:p text:style-name="Text_20_body"><text:line-break/></text:p>
      <text:p text:style-name="Text_20_body">Присоединиться могут все жители района! В рамках обхода Вы сможете задать волнующие вопросы, касающиеся жизни района!</text:p>
      <text:p text:style-name="Text_20_body"><text:line-break/></text:p>
      <text:p text:style-name="Text_20_body">Не упустите возможность высказать свое мнение и обсудить важные вопросы!</text:p>
      <text:p text:style-name="Text_20_body"><text:line-break/></text:p>
      <text:p text:style-name="Text_20_body">Адрес страницы: <text:a xlink:type="simple" xlink:href="http://ubutovo.mos.ru/events/detail/12857083.html" office:name=""><text:span text:style-name="Definition">http://ubutovo.mos.ru/events/detail/1285708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4T09:38:35Z</meta:creation-date>
    <dc:date>2025-03-14T09:38:35Z</dc:date>
  </office:meta>
</office:document-meta>
</file>