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ие-школы-актёрского-мастерства-под-руководством-евгения-герчакова-в-районе-южное-бутово"/>Открытие Школы актёрского мастерства под руководством Евгения Герчакова в районе Южное Бутово<text:bookmark-end text:name="открытие-школы-актёрского-мастерства-под-руководством-евгения-герчакова-в-районе-южное-бутово"/></text:h>
      <text:p text:style-name="First_20_paragraph">13.03.2025</text:p>
      <text:p text:style-name="Text_20_body">Впервые в районе открывается Школа актёрского мастерства под руководством Народного артиста России Евгения Аркадьевича Герчакова! Это значимое событие для всех, кто мечтает раскрыть свой творческий потенциал и сделать шаг в мир театра и кино.</text:p>
      <text:p text:style-name="Text_20_body"><text:line-break/></text:p>
      <text:p text:style-name="Text_20_body"><text:span text:style-name="T1">Направления обучения в Школе:</text:span></text:p>
      <text:p text:style-name="Text_20_body"><text:line-break/></text:p>
      <text:p text:style-name="Text_20_body">- Актёрское мастерство – развитие сценического образа и умения держаться перед публикой.</text:p>
      <text:p text:style-name="Text_20_body">- Сценическая речь – постановка голоса, дикции и выразительности.</text:p>
      <text:p text:style-name="Text_20_body">- Сценическое движение – пластика, координация, работа с телом на сцене.</text:p>
      <text:p text:style-name="Text_20_body">- Вокал – развитие голоса, работа с микрофоном и дыханием.</text:p>
      <text:p text:style-name="Text_20_body">- Театр на английском языке – уникальная возможность учить язык через актёрское искусство!</text:p>
      <text:p text:style-name="Text_20_body"><text:line-break/></text:p>
      <text:p text:style-name="Text_20_body">Школа открыта для детей от 4 до 15 лет, а также для взрослых от 18 лет!</text:p>
      <text:p text:style-name="Text_20_body"><text:line-break/></text:p>
      <text:p text:style-name="Text_20_body"><text:span text:style-name="T1">Что ждёт гостей Дня Открытых Дверей?</text:span></text:p>
      <text:p text:style-name="Text_20_body"><text:line-break/></text:p>
      <text:p text:style-name="Text_20_body">- Личное знакомство с Евгением Герчаковым – уникальная встреча с мастером сцены.</text:p>
      <text:p text:style-name="Text_20_body">- Пробные занятия с ведущими педагогами.</text:p>
      <text:p text:style-name="Text_20_body">- Беспроигрышная лотерея и подарки<text:line-break/></text:p>
      <text:p text:style-name="Text_20_body">- Автограф-сессия и фото на память.</text:p>
      <text:p text:style-name="Text_20_body"><text:line-break/></text:p>
      <text:p text:style-name="Text_20_body"><text:span text:style-name="T1">Кому будет интересно?</text:span></text:p>
      <text:p text:style-name="Text_20_body"><text:line-break/></text:p>
      <text:p text:style-name="Text_20_body">- Детям, мечтающим попробовать себя на сцене.</text:p>
      <text:p text:style-name="Text_20_body">- Взрослым, которые хотят развить уверенность и харизму.</text:p>
      <text:p text:style-name="Text_20_body">- Всем, кто любит театр и хочет открыть в себе новые грани творчества!</text:p>
      <text:p text:style-name="Text_20_body"><text:line-break/></text:p>
      <text:p text:style-name="Text_20_body"><text:span text:style-name="T1">Дата:</text:span> 6 апреля 2025 года.</text:p>
      <text:p text:style-name="Text_20_body"><text:span text:style-name="T1">Место проведения:</text:span> г. Москва, район Южное Бутово, ул. Поляны, д. 5, 2 этаж (Студия Вокала "АртФьюжн").</text:p>
      <text:p text:style-name="Text_20_body"><text:span text:style-name="T1">Запись обязательна!</text:span> Для участия необходимо зарегистрироваться по телефону 8 (926) 640-66-16 или через QR-код на афише.</text:p>
      <text:p text:style-name="Text_20_body"><text:line-break/></text:p>
      <text:p text:style-name="Text_20_body"><text:span text:style-name="T1">Не упустите шанс стать частью большого творческого проекта!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55286.html" office:name=""><text:span text:style-name="Definition">http://ubutovo.mos.ru/events/detail/1285528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5T18:11:18Z</meta:creation-date>
    <dc:date>2025-04-05T18:11:18Z</dc:date>
  </office:meta>
</office:document-meta>
</file>