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ул.-2-ая-мелитопольская-вл.4а-стр.25"/>Уведомление о предстоящем демонтаже объектов некапитального строительства по адресу: г. Москва, ул. 2-ая Мелитопольская, вл.4А, стр.25<text:bookmark-end text:name="уведомление-о-предстоящем-демонтаже-объектов-некапитального-строительства-по-адресу-г.-москва-ул.-2-ая-мелитопольская-вл.4а-стр.25"/></text:h>
      <text:p text:style-name="First_20_paragraph">11.03.2025</text:p>
      <text:p text:style-name="Text_20_body">Окружной комиссией по пресечению самовольного строительства на территории ЮЗАО города Москвы (протокол №3 от 27.02.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некапитальных объектов (бетонные элементы),</text:span> расположенных по адресу: <text:span text:style-name="T1">г. Москва, ул. 2-ая Мелитопольская, вл.4А, стр.25 (рядом).</text:span></text:p>
      <text:p text:style-name="Text_20_body">Демонтировать рассматриваемые объекты надлежит в срок до <text:span text:style-name="T1">17.03.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850237.html" office:name=""><text:span text:style-name="Definition">http://ubutovo.mos.ru/events/detail/12850237.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04T14:46:21Z</meta:creation-date>
    <dc:date>2025-04-04T14:46:21Z</dc:date>
  </office:meta>
</office:document-meta>
</file>