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расположенный-по-адресу-г.-москва-ул.-2-ая-белогорская-вл.3"/>Уведомление о предстоящем демонтаже объектов некапитального строительства расположенный по адресу: г. Москва, ул. 2-ая Белогорская, вл.3<text:bookmark-end text:name="уведомление-о-предстоящем-демонтаже-объектов-некапитального-строительства-расположенный-по-адресу-г.-москва-ул.-2-ая-белогорская-вл.3"/></text:h>
      <text:p text:style-name="First_20_paragraph">11.03.2025</text:p>
      <text:p text:style-name="Text_20_body">Окружной комиссией по пресечению самовольного строительства на территории ЮЗАО города Москвы (протокол №3 от 27.02.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некапитальный объект (металлический гараж),</text:span> расположенный по адресу: <text:span text:style-name="T1">г. Москва, ул. 2-ая Белогорская, вл.3 (рядом).</text:span></text:p>
      <text:p text:style-name="Text_20_body">Демонтировать рассматриваемый объект надлежит в срок до <text:span text:style-name="T1">17.03.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850222.html" office:name=""><text:span text:style-name="Definition">http://ubutovo.mos.ru/events/detail/12850222.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11T10:03:09Z</meta:creation-date>
    <dc:date>2025-03-11T10:03:09Z</dc:date>
  </office:meta>
</office:document-meta>
</file>