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бисероплетению-в-южном-бутово"/>Мастер-класс по бисероплетению в Южном Бутово<text:bookmark-end text:name="мастер-класс-по-бисероплетению-в-южном-бутово"/></text:h>
      <text:p text:style-name="First_20_paragraph">11.03.2025</text:p>
      <text:p text:style-name="Text_20_body">10 марта молодежная палата района Южное Бутово организовала увлекательный мастер-класс по бисероплетению для детей, который прошел в ГБУ "ЦСД Атлант" по адресу: ул. Южнобутовская, дом 5. Это мероприятие собрало вместе не только юных творцов, но и их родителей, создавая атмосферу дружелюбия и творчества.</text:p>
      <text:p text:style-name="Text_20_body"><text:line-break/></text:p>
      <text:p text:style-name="Text_20_body">В ходе мастер-класса участники познакомились с основами бисероплетения, узнали о различных техниках и приемах работы с бисером. Под руководством опытных наставников дети смогли создать яркие и оригинальные изделия, развивая свои творческие навыки и фантазию.</text:p>
      <text:p text:style-name="Text_20_body"><text:line-break/></text:p>
      <text:p text:style-name="Text_20_body">Мероприятие стало отличной возможностью для детей проявить свои таланты, а родителям — провести время вместе с детьми в творческой обстановке. Участники мастер-класса ушли с прекрасными поделками и положительными эмоциями.</text:p>
      <text:p text:style-name="Text_20_body"><text:line-break/></text:p>
      <text:p text:style-name="Text_20_body">Адрес страницы: <text:a xlink:type="simple" xlink:href="http://ubutovo.mos.ru/events/detail/12849599.html" office:name=""><text:span text:style-name="Definition">http://ubutovo.mos.ru/events/detail/12849599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07:34:54Z</meta:creation-date>
    <dc:date>2025-03-11T07:34:54Z</dc:date>
  </office:meta>
</office:document-meta>
</file>