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ответственного-отношения-к-репродуктивному-здоровью-и-здоровой-беременности"/>Неделя ответственного отношения к репродуктивному здоровью и здоровой беременности<text:bookmark-end text:name="неделя-ответственного-отношения-к-репродуктивному-здоровью-и-здоровой-беременности"/></text:h>
      <text:p text:style-name="First_20_paragraph">04.03.2025</text:p>
      <text:p text:style-name="Text_20_body"><text:span text:style-name="T1">С 3 по 9 марта проходит Неделя ответственного отношения к репродуктивному здоровью и здоровой беременности</text:span></text:p>
      <text:p text:style-name="Text_20_body"><text:span text:style-name="T2">Репродуктивное здоровье</text:span> — это одна из важнейших составляющих здоровья человека и общества в целом. Это не только отсутствие заболеваний в половой системе, нарушение функций, но и душевное состояние, и общественное благополучие. На репродуктивное здоровье влияют вредные привычки, аборты, заболевания, передающиеся половым путём, неправильное питание, любые проблемы со здоровьем, возраст, психоэмоциональное состояние.</text:p>
      <text:p text:style-name="Text_20_body"><text:span text:style-name="T2">Как сохранить репродуктивное здоровье?</text:span></text:p>
      <text:p text:style-name="Text_20_body">Важно понимать, что здоровье будущих детей зависит и от образа жизни родителей. Мужчине и женщине, которые собираются стать родителями важно отказаться от вредных привычек. Полезны физические активности, которые улучшают кровообращение.</text:p>
      <text:p text:style-name="Text_20_body">Необходимо <text:span text:style-name="T2">исключить беспорядочные половые связи</text:span>, большое количество половых партнёров. Защитят от ЗППП и нежелательной беременности, а соответственно и от последующего аборта, выкидыша или бесплодия.</text:p>
      <text:p text:style-name="Text_20_body">Также важно соблюдать <text:span text:style-name="T2">рациональное соотношение трудовой деятельности и отдыха</text:span>. Хорошо, если вы много времени проводите на свежем воздухе. Кроме того, советуем избегать сильных стрессов. Это всё благоприятно будет сказываться на психоэмоциональном состоянии, и как следствие на репродуктивном здоровье.</text:p>
      <text:p text:style-name="Text_20_body">Если говорить о возрасте, то он тоже немаловажен. <text:span text:style-name="T2">Подходить к делу зачатия ребёнка следует в соответствующем возрасте.</text:span> Рождение ребёнка в максимально подходящем для детородной функции возрасте поможет иметь здоровое потомство. Оптимальный возраст для рождения ребёнка считается от 20 до 35 лет.</text:p>
      <text:p text:style-name="Text_20_body">Важно <text:span text:style-name="T2">не забывать и о регулярных профилактических осмотрах</text:span> (гинекологов для женщин и урологов для мужчин). Это позволит предотвратить появление и развитие многих заболеваний на ранней стадии, даже при отсутствии жалоб.</text:p>
      <text:p text:style-name="Text_20_body">Женщине, ещё до планирования беременности необходимо во<text:span text:style-name="T2">сполнить все дефициты в организме</text:span>. Старайтесь придерживаться принципов здорового питания не только до, но и во время беременности, чтобы она проходила комфортно, а ребёнок родился здоровым.</text:p>
      <text:p text:style-name="Text_20_body"><text:span text:style-name="T2">Физическая активность</text:span> во время беременности <text:span text:style-name="T2">должна быть разумной и обязательно рекомендована врачом.</text:span> Грамотно подобранная физическая нагрузка при отсутствии противопоказаний к ее выполнению — ключ к нормальному протеканию беременности и быстрому восстановлению в послеродовом периоде.</text:p>
      <text:p text:style-name="Text_20_body"><text:line-break/></text:p>
      <text:p text:style-name="Text_20_body">Адрес страницы: <text:a xlink:type="simple" xlink:href="http://ubutovo.mos.ru/events/detail/12837697.html" office:name=""><text:span text:style-name="Definition">http://ubutovo.mos.ru/events/detail/1283769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3T03:23:48Z</meta:creation-date>
    <dc:date>2025-03-13T03:23:48Z</dc:date>
  </office:meta>
</office:document-meta>
</file>