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бм-приглашает-предпринимателей-на-обучение-посвященное-маркетингу-и-продвижению-в-интернете"/>МБМ приглашает предпринимателей на обучение, посвященное маркетингу и продвижению в интернете<text:bookmark-end text:name="мбм-приглашает-предпринимателей-на-обучение-посвященное-маркетингу-и-продвижению-в-интернете"/></text:h>
      <text:p text:style-name="First_20_paragraph">28.02.2025</text:p>
      <text:p text:style-name="Text_20_body">Участники познакомятся с новыми каналами продвижения и практиками сервисов лояльности, а также изучат основы интернет-маркетинга.</text:p>
      <text:p text:style-name="Text_20_body">С 11 по 14 марта 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посвященное маркетингу и продвижению в интернете. Оно включает в себя конференцию «Маркетингмания» и онлайн-курс из трех вебинаров.</text:p>
      <text:p text:style-name="Text_20_body">Предприниматели узнают, как малому бизнесу использовать искусственный интеллект для старта и развития, познакомятся с новыми каналами продвижения и практиками сервисов лояльности, а также изучат основы интернет-маркетинга.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11 марта состоится <text:a xlink:type="simple" xlink:href="https://mbm.mos.ru/education/obuchayushchiye-meropriyatiya/konferentsiya-marketingmaniya_11187025" office:name=""><text:span text:style-name="Definition">конференция «Маркетингмания»</text:span></text:a>, организованная совместно с агентством по управлению репутацией в интернете. Эксперты объяснят, какие практики сервисов лояльности уже неэффективны и какие тренды можно использовать. Участники узнают о методах работы с клиентской базой на примере почтовых рассылок и мессенджеров. Кроме того, они разберутся, для чего отслеживать упоминания бренда и как использовать искусственный интеллект для развития своего дела.</text:p>
      <text:p text:style-name="Text_20_body">Конференция «Маркетингмания» пройдет с 11:00 до 16:00 в зале «Москва» бизнес-пространства «Митинг Поинт» по адресу: улица Охотный Ряд, дом 2, деловой центр «Москва», третий подъезд, пятый этаж.</text:p>
      <text:p text:style-name="Text_20_body">Многоуровневое обучение продолжит онлайн-курс «Интернет-маркетинг: создаем, привлекаем, продаем», который включает в себя три вебинара. Они будут проходить с 11:00 до 12:00.</text:p>
      <text:p text:style-name="Text_20_body">12 марта состоится <text:a xlink:type="simple" xlink:href="https://mbm.mos.ru/education/obuchayushchiye-meropriyatiya/onlayn-kurs-internet-marketing-sozdaem-privlekaem-prodaem-vebinar-1-osobennosti-sozdaniya-prodayushchikh-saytov_11179155" office:name=""><text:span text:style-name="Definition">вебинар «Особенности создания продающих сайтов»</text:span></text:a>. Слушатели узнают, какая структура должна быть у сайта, а также познакомятся с чек-листом по его проверке на готовность перед запуском.</text:p>
      <text:p text:style-name="Text_20_body">13 марта на <text:a xlink:type="simple" xlink:href="https://mbm.mos.ru/education/obuchayushchiye-meropriyatiya/onlayn-kurs-internet-marketing-sozdaem-privlekaem-prodaem-vebinar-2-privlechenie-trafika-na-sayt_11179221" office:name=""><text:span text:style-name="Definition">вебинаре «Привлечение трафика на сайт»</text:span></text:a> эксперт расскажет об основах SEO-оптимизации, объяснит, как работают алгоритмы поисковых систем, а также опишет преимущества и недостатки контекстной рекламы и назовет альтернативные способы привлечения трафика.</text:p>
      <text:p text:style-name="Text_20_body">14 марта на <text:a xlink:type="simple" xlink:href="https://mbm.mos.ru/education/obuchayushchiye-meropriyatiya/onlayn-kurs-internet-marketing-sozdaem-privlekaem-prodaem-vebinar-3-kak-vesti-sotsialnye-seti-dostupnye-instrumenty-dlya-reklamy_11179258" office:name=""><text:span text:style-name="Definition">вебинаре «Как вести социальные сети: доступные инструменты для рекламы»</text:span></text:a> предприниматели узнают, как разрабатывать контент-план, оформлять аккаунты и настраивать таргетированную рекламу в социальной сети «ВКонтакте».</text:p>
      <text:p text:style-name="Text_20_body">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ГБУ «Малый бизнес Москвы» помогает людям открывать и развивать свое дело в город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 и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можно на сайте МБМ: <text:a xlink:type="simple" xlink:href="https://mbm.mos.ru/" office:name=""><text:span text:style-name="Definition">mbm.mos.ru</text:span></text:a> и по телефону: +7 495 225-14-14.</text:p>
      <text:p text:style-name="Text_20_body"><text:line-break/></text:p>
      <text:p text:style-name="Text_20_body">Адрес страницы: <text:a xlink:type="simple" xlink:href="http://ubutovo.mos.ru/events/detail/12833760.html" office:name=""><text:span text:style-name="Definition">http://ubutovo.mos.ru/events/detail/1283376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6T17:56:25Z</meta:creation-date>
    <dc:date>2025-03-16T17:56:25Z</dc:date>
  </office:meta>
</office:document-meta>
</file>