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2025-года-в-1200-состоится-обход-территории-главои-управы-раиона-южное-бутово-бекниязовым-м.а."/>03 марта 2025 года в 12:00 состоится обход территории главой управы района Южное Бутово Бекниязовым М.А.<text:bookmark-end text:name="марта-2025-года-в-1200-состоится-обход-территории-главои-управы-раиона-южное-бутово-бекниязовым-м.а."/></text:h>
      <text:p text:style-name="First_20_paragraph">28.02.2025</text:p>
      <text:p text:style-name="Text_20_body">Уважаемые жители района Южное Бутово! </text:p>
      <text:p text:style-name="Text_20_body"><text:line-break/></text:p>
      <text:p text:style-name="Text_20_body">03 марта 2025 года в 12:00 состоится обход территории главой управы района Южное Бутово Бекниязовым М.А.</text:p>
      <text:p text:style-name="Text_20_body"><text:line-break/></text:p>
      <text:p text:style-name="Text_20_body">Начало маршрута: ул. Адмирала Лазарева, д. 63, к.1.2 (сбор на детской площадке внутри дворовой территории домов 63 к.1, к.2).</text:p>
      <text:p text:style-name="Text_20_body">Окончание маршрута: ул. Адмирала Лазарева, д. 63.</text:p>
      <text:p text:style-name="Text_20_body"><text:line-break/></text:p>
      <text:p text:style-name="Text_20_body">Тема встречи: проверка качества содержания домов управляющей компанией, содержание придомовых и дворовых территорий.</text:p>
      <text:p text:style-name="Text_20_body"><text:line-break/></text:p>
      <text:p text:style-name="Text_20_body">Присоединиться могут все жители района! В рамках обхода Вы сможете задать волнующие вопросы, касающиеся жизни района! </text:p>
      <text:p text:style-name="Text_20_body"><text:line-break/></text:p>
      <text:p text:style-name="Text_20_body">Не упустите возможность высказать свое мнение и обсудить важные вопросы!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33485.html" office:name=""><text:span text:style-name="Definition">http://ubutovo.mos.ru/events/detail/1283348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6T08:07:05Z</meta:creation-date>
    <dc:date>2025-03-26T08:07:05Z</dc:date>
  </office:meta>
</office:document-meta>
</file>