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2025-года-для-учащихся-старших-классов-гбоу-школа-2009-организована-встреча-с-врачом-методистом-гбуз-детская-городская-поликлиника-118-а.в.-анисимовой"/>26 февраля 2025 года для учащихся старших классов ГБОУ «Школа №2009» организована встреча с врачом-методистом ГБУЗ «Детская городская поликлиника №118» А.В. Анисимовой<text:bookmark-end text:name="февраля-2025-года-для-учащихся-старших-классов-гбоу-школа-2009-организована-встреча-с-врачом-методистом-гбуз-детская-городская-поликлиника-118-а.в.-анисимовой"/></text:h>
      <text:p text:style-name="First_20_paragraph">26.02.2025</text:p>
      <text:p text:style-name="Text_20_body">26 февраля 2025 года для учащихся старших классов ГБОУ «Школа №2009» Комиссией по делам несовершеннолетних и защите их прав района Южное Бутово г. Москвы организована встреча с врачом-методистом ГБУЗ «Детская городская поликлиника №118» А.В. Анисимовой, которая провела лекцию на тему «Вред вейпов для молодежи».</text:p>
      <text:p text:style-name="Text_20_body">На данной встрече присутствовали: глава управы района Южное Бутово г. Москвы, председатель Комиссии по делам несовершеннолетних и защите их прав района Южное Бутово г. Москвы М.А. Бекниязов, заместитель главного врача ГБУЗ «ДГКБ №118» А.В. Кислов, заведующий филиалом №4 ГБУЗ «ДГКБ №118» А.В. Поленок.</text:p>
      <text:p text:style-name="Text_20_body">Мероприятие проводилось в целях профилактики правонарушений среди несовершеннолетних, ознакомления учащихся с негативными последствиями для здоровья при использовании электронных сигарет и вейпов, формирования четкого убеждения о вреде данной продукции, способствовать стремлению к здоровому образу жизни и активной жизненной позиции.</text:p>
      <text:p text:style-name="Text_20_body">В ходе презентации школьникам было подробно рассказано о вреде электронных сигарет для организма человека; о компонентах, входящих в состав курительной жидкости электронной сигареты, а также о признаках отравления при увеличении дозы никотина.</text:p>
      <text:p text:style-name="Text_20_body">На данной встрече отмечена координирующая роль Комиссии по делам несовершеннолетних и защите их прав в профилактике правонарушений среди несовершеннолетних.</text:p>
      <text:p text:style-name="Text_20_body">Школьникам в доступном формате разъяснены нормы административного законодательства, основания привлечения к административной ответственности в связи с потреблением сигарет.</text:p>
      <text:p text:style-name="Text_20_body">В ходе открытой дискуссии ребята активно задавали вопросы лектору, а также председателю КДНиЗП района Южное Бутово М.А. Бекниязову на интересующие темы. На каждый вопрос даны подробные ответы.</text:p>
      <text:p text:style-name="Text_20_body">Данная встреча показала, что формат мероприятий правового просвещения молодежи безусловно важен и необходим.</text:p>
      <text:p text:style-name="Text_20_body"><text:line-break/></text:p>
      <text:p text:style-name="Text_20_body">Адрес страницы: <text:a xlink:type="simple" xlink:href="http://ubutovo.mos.ru/events/detail/12827403.html" office:name=""><text:span text:style-name="Definition">http://ubutovo.mos.ru/events/detail/12827403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6T12:34:50Z</meta:creation-date>
    <dc:date>2025-02-26T12:34:50Z</dc:date>
  </office:meta>
</office:document-meta>
</file>