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ход-района-открытый-разговор-с-жителями"/>Обход района: открытый разговор с жителями<text:bookmark-end text:name="обход-района-открытый-разговор-с-жителями"/></text:h>
      <text:p text:style-name="First_20_paragraph">24.02.2025</text:p>
      <text:p text:style-name="Text_20_body">Сегодня глава управы района Южное Бутово Бекниязов М.А., совместно с представителями ГБУ «Жилищник района Южное Бутово», Общественными советниками района , Молодёжной палатой и муниципальным депутатом Матиевичем А.А. , провел встречу с жителями по адресу: б-р Адмирала Ушакова, д. 11. </text:p>
      <text:p text:style-name="Text_20_body"><text:line-break/></text:p>
      <text:p text:style-name="Text_20_body">В процессе встречи с жителями обсудили много важных вопросов:</text:p>
      <text:p text:style-name="Text_20_body">Нефункционирующий подземный паркинг</text:p>
      <text:p text:style-name="Text_20_body">Увеличение парковочных мест</text:p>
      <text:p text:style-name="Text_20_body">Установка шлагбаума</text:p>
      <text:p text:style-name="Text_20_body">Неудовлетворительная работа лифтов</text:p>
      <text:p text:style-name="Text_20_body"><text:line-break/></text:p>
      <text:p text:style-name="Text_20_body">По результатам встречи все предложения от жителей района учтены и взяты на контроль. </text:p>
      <text:p text:style-name="Text_20_body"><text:line-break/></text:p>
      <text:p text:style-name="Text_20_body">Также глава управы посетил после капитального ремонта Библиотеку № 195, филиал № 2" на Адмирала Ушакова, д. 11. Заведующий филиалом Кузьмичева Олеся Петровна провела экскурсию и рассказала, какая литература наиболее востребована в районе, о программах и мероприятиях, которые проводятся в библиотеке.</text:p>
      <text:p text:style-name="Text_20_body"><text:line-break/></text:p>
      <text:p text:style-name="Text_20_body">В ходе обхода Мурад Азадович пообщался с сотрудниками, выслушал их предложения и пожелания, а также обратил внимание на значимость учреждения для района.</text:p>
      <text:p text:style-name="Text_20_body">Подводя итоги проверки, глава управы выразил благодарность всем сотрудникам Библиотеки № 195 за их добросовестный труд и призвал к дальнейшему сотрудничеству для достижения общих целей по улучшению качества жизни жителей района Южное Бутово. 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823557.html" office:name=""><text:span text:style-name="Definition">http://ubutovo.mos.ru/events/detail/1282355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0T05:54:41Z</meta:creation-date>
    <dc:date>2025-03-20T05:54:41Z</dc:date>
  </office:meta>
</office:document-meta>
</file>