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бм-проведет-конференцию-посвященную-экологическим-инициативам-и-устойчивому-развитию-в-бизнесе"/>МБМ проведет конференцию, посвященную экологическим инициативам и устойчивому развитию в бизнесе<text:bookmark-end text:name="мбм-проведет-конференцию-посвященную-экологическим-инициативам-и-устойчивому-развитию-в-бизнесе"/></text:h>
      <text:p text:style-name="First_20_paragraph">21.02.2025</text:p>
      <text:p text:style-name="Text_20_body">Участников познакомят с примерами экопроектов в разных отраслях и сегментах рынка.</text:p>
      <text:p text:style-name="Text_20_body">26 февраля ГБУ «Малый бизнес Москвы» (МБМ) столичного Департамента предпринимательства и инновационного развития проведет конференцию «Экологичный бизнес». Ее участники узнают, какую пользу малым предприятиям могут принести проекты устойчивого развития и как мотивировать людей на переработку вещей, а также познакомятся с примерами соответствующих практик в разных отраслях и сегментах рынка.</text:p>
      <text:p text:style-name="Text_20_body">На мероприятии выступят предприниматели, руководители соответствующих направлений и создатели экопроектов. Так, эксперт в области сервис-дизайна объяснит, является ли экологичный бизнес данью моде или необходимостью, расскажет о глобальных потребительских, социальных и отраслевых тенденциях устойчивого развития и объяснит, как внедрить их на своем предприятии. Кроме того, участникам помогут разобраться, что такое проекты устойчивого развития для малого и среднего бизнеса, чем они отличаются и как определить их эффективность.</text:p>
      <text:p text:style-name="Text_20_body">На конференции также выступит генеральный директор компании — производителя и оператора оборудования для сбора вторсырья. Он расскажет, как создать экологичный бизнес, построенный на мотивации населения, и объяснит, как с помощью геймификации и системы лояльности убедить людей сдавать пластик и алюминий.</text:p>
      <text:p text:style-name="Text_20_body">Управляющий директор сервиса по приему ненужной одежды поделится информацией о том, сколько вещей и текстиля готовы сдавать жители России. Предприниматели узнают, как устроена технологичная система сортировки, переработки и утилизации одежды.</text:p>
      <text:p text:style-name="Text_20_body">Исполнительный директор по ESG (экологическому, социальному и корпоративному управлению компанией) одного из российских банков расскажет, почему повестка устойчивого развития актуальна для малых предприятий, и назовет специальные продукты и сервисы для реализации соответствующих инициатив. Кроме этого, его коллеги поделятся примерами устойчивых бизнес-практик и опишут образ современного экопредпринимателя Москвы.</text:p>
      <text:p text:style-name="Text_20_body">Конференция «Экологичный бизнес» будет проходить с 11:00 до 18:00 на площадке «Цифровое деловое пространство» по адресу: улица Покровка, дом 47. Участие бесплатное, необходима предварительная регистрация <text:a xlink:type="simple" xlink:href="https://mbm.mos.ru/education/obuchayushchiye-meropriyatiya/konferentsiya-ekologichnyy-biznes_11050568" office:name=""><text:span text:style-name="Definition">на портале МБМ</text:span></text:a>.</text:p>
      <text:p text:style-name="Text_20_body">Поддержка предпринимателей осуществляется в рамках реализации федерального проекта «Малое и среднее предпринимательство и поддержка индивидуальной предпринимательской инициативы», входящего в состав нацпроекта <text:a xlink:type="simple" xlink:href="https://xn--80aapampemcchfmo7a3c9ehj.xn--p1ai/new-projects/effektivnaya-i-konkurentnaya-ekonomika/" office:name=""><text:span text:style-name="Definition">«Эффективная и конкурентная экономика»</text:span></text:a>.</text:p>
      <text:p text:style-name="Text_20_body">ГБУ «Малый бизнес Москвы» помогает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 Для предпринимателей проводят бесплатные обучающие и деловые мероприятия: форумы, семинары, тренинги, конференции, которые помогают повысить профессиональные компетенции и найти единомышленников.</text:p>
      <text:p text:style-name="Text_20_body">Узнать об актуальных мерах поддержки предпринимателей в Москве и получить консультацию по вопросам открытия и ведения бизнеса можно <text:a xlink:type="simple" xlink:href="https://mbm.mos.ru/" office:name=""><text:span text:style-name="Definition">на сайте МБМ</text:span></text:a> и по телефону: +7 495 225⁠-14⁠-14.</text:p>
      <text:p text:style-name="Text_20_body"><text:line-break/></text:p>
      <text:p text:style-name="Text_20_body">Адрес страницы: <text:a xlink:type="simple" xlink:href="http://ubutovo.mos.ru/events/detail/12819312.html" office:name=""><text:span text:style-name="Definition">http://ubutovo.mos.ru/events/detail/12819312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1T08:40:11Z</meta:creation-date>
    <dc:date>2025-02-21T08:40:11Z</dc:date>
  </office:meta>
</office:document-meta>
</file>