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требованию-мосжилинспекции-житель-района-южное-бутово-демонтировал-незаконный-балкон"/>По требованию Мосжилинспекции житель района Южное Бутово демонтировал незаконный балкон<text:bookmark-end text:name="по-требованию-мосжилинспекции-житель-района-южное-бутово-демонтировал-незаконный-балкон"/></text:h>
      <text:p text:style-name="First_20_paragraph">20.02.2025</text:p>
      <text:p text:style-name="Text_20_body">Собственник квартиры на первом этаже дома самовольно увеличил жилплощадь, пристроив балкон.</text:p>
      <text:p text:style-name="Text_20_body">Жители дома 30 на Изюмской улице обратились в Мосжилинспекцию по вопросу изменения фасада дома и незаконной перепланировки. По словам заявителей, сосед над входом в подвал соорудил балкон.В ходе рассмотрения обращения жилищные инспекторы провели контрольное (надзорное) мероприятие и выявили незаконную конструкцию. Как выяснилось, собственник квартиры на первом этаже самовольно расширил оконный проем до дверного и пристроил балкон.Мосжилинспекция привлекла нарушителя к административной ответственности и обязала демонтировать незаконную конструкцию.Собственник недвижимости исполнил предписание надзорного органа: разобрал самовольное строение и восстановил оконный проем.<text:span text:style-name="T1">Постановление Правительства Москвы от 25.10.2011 №508-ПП допускает устройство балконов, лоджий на первых этажах без устройства фундаментов и помещений, в том числе подземных, под лоджиями, балконами и организации отопления. Необходимо, чтобы новый балкон возводился с соблюдением действующих правил и норм, а также с сохранением безопасности здания. При этом сперва следует заручиться поддержкой соседей на общем собрании собственников, затем обратиться к автору проекта дома для разработки проект перепланировки. Кроме того, потребуется заключение о состоянии несущих конструкций дома и возможности проведения работ, разработанное автором проекта дома, а при его отсутствии – ГБУ «Экспертный центр». После обратиться в Мосжилинспекцию для согласования перепланировки.</text:span></text:p>
      <text:p text:style-name="Text_20_body"><text:line-break/></text:p>
      <text:p text:style-name="Text_20_body">Адрес страницы: <text:a xlink:type="simple" xlink:href="http://ubutovo.mos.ru/events/detail/12818895.html" office:name=""><text:span text:style-name="Definition">http://ubutovo.mos.ru/events/detail/1281889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11:27:50Z</meta:creation-date>
    <dc:date>2025-02-22T11:27:50Z</dc:date>
  </office:meta>
</office:document-meta>
</file>