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уминг-салон-или-студия-йоги-мбм-подскажет-как-открыть-бизнес-в-столице"/>Груминг-салон или студия йоги: МБМ подскажет, как открыть бизнес в столице<text:bookmark-end text:name="груминг-салон-или-студия-йоги-мбм-подскажет-как-открыть-бизнес-в-столице"/></text:h>
      <text:p text:style-name="First_20_paragraph">18.02.2025</text:p>
      <text:p text:style-name="Text_20_body">Новые треки разработаны с учетом востребованности товаров и услуг у жителей, а также низкого порога входа. Авторами стали 11 экспертов.</text:p>
      <text:p text:style-name="Text_20_body">ГБУ «Малый бизнес Москвы» (МБМ) столичного Департамента предпринимательства и инновационного развития обновило онлайн-сервис <text:a xlink:type="simple" xlink:href="https://mbm.mos.ru/services/business-tracks?page=1" office:name=""><text:span text:style-name="Definition">«Бизнес-треки»</text:span></text:a>, содержащий пошаговые инструкции для начала своего дела в городе. Теперь стали доступны руководства по открытию груминг-салона, экскурсионного бюро, студии йоги и компании, разрабатывающей программное обеспечение.</text:p>
      <text:p text:style-name="Text_20_body">Новые треки разработаны с учетом востребованности товаров и услуг у жителей, а также низкого порога входа — начать свое дело, следуя инструкциям сервиса «Бизнес-треки», можно с небольшим стартовым капиталом.</text:p>
      <text:p text:style-name="Text_20_body">Авторами новых треков стали 11 экспертов, среди них — действующие предприниматели из сферы информационных технологий, туризма, основатели груминг-салонов, владельцы студий йоги, а также консультанты по финансам, маркетингу и связям с общественностью. Опираясь на собственный опыт, они рассказали о различных нюансах, которые нужно учесть на всех этапах запуска своего дела — от оформления идеи и регистрации бизнеса до его развития.</text:p>
      <text:p text:style-name="Text_20_body">Из каждого нового трека пользователи узнают, как протестировать на жизнеспособность и оформить бизнес-идеи, правильно подобрать помещение и составить финансовый план. Помимо этого, будущие предприниматели разберутся, как зарегистрировать бизнес, подобрать команду и продвигать свои товары или услуги. Инструкции обучают взаимодействию с клиентами и проверяющими органами, содержат информацию о юридических тонкостях.</text:p>
      <text:p text:style-name="Text_20_body">Так, трек «Экскурсионное бюро<text:span text:style-name="T1">»</text:span> подробно описывает ключевые шаги для создания и развития одного из самых востребованных видов туристического бизнеса. Будущие предприниматели познакомятся с типами экскурсионных компаний, узнают, как привлечь и удержать клиентов в этом сегменте рынка и определить необходимость в помещении для бюро. Инструкция разработана совместно с экспертами, обладающими знаниями в области туризма: экскурсоводами и создателями проектов для туристов — при участии финансового консультанта.</text:p>
      <text:p text:style-name="Text_20_body">В треке «Груминг-салон» описаны шаги по запуску бизнеса в сфере ухода за питомцами, в том числе рекомендации, как определить целевую аудиторию и пакет услуг для будущего салона, выбрать подходящее место, оборудование и начать работу. Инструкцию подготовили основатели действующих салонов и эксперт по финансам.</text:p>
      <text:p text:style-name="Text_20_body">Трек «Студия йоги» объясняет, как открыть дело в сегменте, связанном со здоровым образом жизни. Пользователи узнают, как определить концепцию студии, выбрать привлекательное для клиентов место и найти квалифицированных преподавателей. Трек создан совместно с основателями студий йоги, а также финансовым консультантом.</text:p>
      <text:p text:style-name="Text_20_body">Составители трека «Разработка программного обеспечения», среди которых предприниматель из сферы информационных технологий, эксперт по маркетингу и связям с общественностью, рассказали, как сформировать сильную команду, подобрать подходящую бизнес-модель и масштабировать свой проект.</text:p>
      <text:p text:style-name="Text_20_body">На каждом шаге можно остановиться и возобновить изучение после перерыва, а при желании — вернуться назад. При этом пользователь видит свой прогресс: на странице сервиса отображается карточка с треками, которые он проходит, и количество изученных шагов.</text:p>
      <text:p text:style-name="Text_20_body">Сервис «Бизнес-треки» работает на портале МБМ с 2022 года. На сегодняшний день на его страницах размещены 24 подробные инструкции. Они объясняют, как начать свое дело по популярным направлениям, среди которых торговля, общественное питание, образование, сегмент красоты и здоровья, производство, онлайн-услуги и другие. Выбрать подходящий трек можно, учитывая несколько критериев: сферу будущего бизнеса, объем вложений на старте, срок окупаемости и необходимость в помещении. Чтобы изучить треки, необходимо зарегистрироваться <text:a xlink:type="simple" xlink:href="https://mbm.mos.ru/" office:name=""><text:span text:style-name="Definition">на портале МБМ</text:span></text:a>.</text:p>
      <text:p text:style-name="Text_20_body">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" office:name=""><text:span text:style-name="Definition">«Эффективная и конкурентная экономика»</text:span></text:a>.</text:p>
      <text:p text:style-name="Text_20_body">ГБУ «Малый бизнес Москвы»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 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сайте <text:a xlink:type="simple" xlink:href="https://mbm.mos.ru/" office:name=""><text:span text:style-name="Definition">mbm.mos.ru</text:span></text:a> и по телефону: +7 495 225⁠-14⁠-14.</text:p>
      <text:p text:style-name="Text_20_body"><text:line-break/></text:p>
      <text:p text:style-name="Text_20_body">Адрес страницы: <text:a xlink:type="simple" xlink:href="http://ubutovo.mos.ru/events/detail/12813970.html" office:name=""><text:span text:style-name="Definition">http://ubutovo.mos.ru/events/detail/12813970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9T14:15:42Z</meta:creation-date>
    <dc:date>2025-02-19T14:15:42Z</dc:date>
  </office:meta>
</office:document-meta>
</file>