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сохранения-мужского-здоровья"/>Неделя сохранения мужского здоровья<text:bookmark-end text:name="неделя-сохранения-мужского-здоровья"/></text:h>
      <text:p text:style-name="First_20_paragraph">18.02.2025</text:p>
      <text:p text:style-name="Text_20_body"><text:span text:style-name="T1">С 17 по 23 февраля проходит Неделя сохранения мужского здоровья</text:span></text:p>
      <text:p text:style-name="Text_20_body">Когда речь идет о поддержании мужского здоровья, большинство людей в первую очередь обращает внимание на сексуальную сторону жизни. Однако на самом деле проблемы, связанные с мужским здоровьем, чаще всего обусловлены заболеваниями сердечно-сосудистой системы. Мужчины более подвержены ишемической болезни сердца, инфарктам миокарда и артериальной гипертонии. Эти проблемы частично объясняются тем, что у мужчин отсутствуют эстрогены, которые являются естественной защитой от сердечных заболеваний. Кроме того, мужчины чаще сталкиваются со стрессами, нервными срывами, а также больше курят и употребляют алкоголь.</text:p>
      <text:p text:style-name="Text_20_body">Мужчины часто недооценивают малозаметные изменения в своем самочувствии, игнорируя начальные симптомы заболеваний. Как правило, они обращаются к врачу только тогда, когда боль или дискомфорт становятся невыносимыми. Однако, болезнь, обнаруженная на ранней стадии, в большинстве случаев позволяет провести лечение более эффективно и с меньшими трудозатратами.</text:p>
      <text:p text:style-name="Text_20_body">Даже если нет явных жалоб, важно регулярно посещать врача и проходить плановые обследования, включая диспансерное наблюдение. Это необходимо, поскольку такие заболевания, как гипертония и сахарный диабет, могут долгое время протекать без выраженных симптомов. Врач способен выявить проблему на раннем этапе, что поможет контролировать артериальное давление, уровень сахара и жирных веществ в крови.</text:p>
      <text:p text:style-name="Text_20_body">Факторы риска, ухудшающие мужское здоровье:</text:p>
      <text:p text:style-name="Text_20_body">· Вредные привычки;</text:p>
      <text:p text:style-name="Text_20_body">· Стресс;</text:p>
      <text:p text:style-name="Text_20_body">· Несбалансированное питание;</text:p>
      <text:p text:style-name="Text_20_body">· Гиподинамия;</text:p>
      <text:p text:style-name="Text_20_body">· Ожирение.</text:p>
      <text:p text:style-name="Text_20_body">Для сохранения мужского здоровья ведите здоровый образ жизни. Откажитесь от вредных привычек. Чрезмерное употребление алкоголя может причинять серьезный вред здоровью, вызывая повреждения печени и увеличивая риск онкологических и сердечно-сосудистых заболеваний. Кроме того, алкоголь негативно сказывается на отношениях с близкими и окружающими. Курение также имеет опасные последствия, в частности, оно может привести к различным формам рака легких, сердечно-сосудистым заболеваниям и инсульту, а также вызывать импотенцию.</text:p>
      <text:p text:style-name="Text_20_body">Следуйте принципам правильного и здорового питания. Употребление полезной пищи способствует контролю массы тела, что, в свою очередь, помогает предотвратить ожирение и уменьшает риски развития сахарного диабета, а также многих других заболеваний.</text:p>
      <text:p text:style-name="Text_20_body">Занятия физической активностью имеют огромное значение для поддержания здорового веса, снижения риска хронических заболеваний и борьбы с депрессией. Начните с регулярной утренней зарядки, а затем попробуйте добавлять к своему распорядку ежедневные прогулки в умеренном темпе на протяжении одного часа. Выбрав подходящий для себя вид физической активности, старайтесь заниматься 3-4 раза в неделю по 30 минут. Особенно полезна ходьба по лестнице, которая становится своего рода «вертикальным стадионом». Часто, полагаясь на лифт, мы упускаем возможность укрепить сердце, сосуды, легкие и мышцы.</text:p>
      <text:p text:style-name="Text_20_body"><text:line-break/></text:p>
      <text:p text:style-name="Text_20_body">Адрес страницы: <text:a xlink:type="simple" xlink:href="http://ubutovo.mos.ru/events/detail/12813717.html" office:name=""><text:span text:style-name="Definition">http://ubutovo.mos.ru/events/detail/1281371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9T18:01:13Z</meta:creation-date>
    <dc:date>2025-02-19T18:01:13Z</dc:date>
  </office:meta>
</office:document-meta>
</file>