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ход-территории-взаимодействие-с-жителями"/>Обход территории: взаимодействие с жителями<text:bookmark-end text:name="обход-территории-взаимодействие-с-жителями"/></text:h>
      <text:p text:style-name="First_20_paragraph">13.02.2025</text:p>
      <text:p text:style-name="Text_20_body">Сегодня и.о. главы управы района Южное Бутово Рыбаченко А.С. совместно с представителями ГБУ «Жилищник района Южное Бутово», а также Молодёжной палатой Южного Бутово и муниципальным депутатом Зерниченко Л.Е., провел встречу с жителями по адресу: ул. Южнобутовская, д. 147. </text:p>
      <text:p text:style-name="Text_20_body"><text:line-break/></text:p>
      <text:p text:style-name="Text_20_body">В процессе встречи с жителями обсудили много важных вопросов, касающихся содержания и благоустройства дворовой территории. </text:p>
      <text:p text:style-name="Text_20_body">Также обсудили уборку территории в зимнее время и устройство мест для парковки инвалидов. </text:p>
      <text:p text:style-name="Text_20_body"><text:line-break/></text:p>
      <text:p text:style-name="Text_20_body">По результатам встречи все предложения от жителей района учтены и взяты на контроль. 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07660.html" office:name=""><text:span text:style-name="Definition">http://ubutovo.mos.ru/events/detail/1280766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15:29:30Z</meta:creation-date>
    <dc:date>2025-02-13T15:29:30Z</dc:date>
  </office:meta>
</office:document-meta>
</file>