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провела-лекцию-о-защите-прав-несовершеннолетних-в-школе-южного-бутово"/>Прокуратура провела лекцию о защите прав несовершеннолетних в школе Южного Бутово<text:bookmark-end text:name="прокуратура-провела-лекцию-о-защите-прав-несовершеннолетних-в-школе-южного-бутово"/></text:h>
      <text:p text:style-name="First_20_paragraph">13.02.2025</text:p>
      <text:p text:style-name="Text_20_body">13 февраля 2025 года в ГБОУ «Школа № 1883» прошла лекция на тему «Роль органов прокуратуры в защите прав и законных интересов несовершеннолетних». Мероприятие организовано Прокурором Зюзинской межрайонной прокуратуры г. Москвы Е.В. Кречетовой при участии помощника прокурора П.С. Посысаевой, заместителя председателя Комиссии по делам несовершеннолетних и защите их прав района Южное Бутово А.С. Рыбаченко , а также представителей администрации школы и молодёжной палаты района</text:p>
      <text:p text:style-name="Text_20_body"><text:line-break/></text:p>
      <text:p text:style-name="Text_20_body">Цель лекции — профилактика правонарушений и преступлений среди несовершеннолетних. Учащимся 8-10 классов были разъяснены нормы уголовного, административного и семейного законодательства, а также основания привлечения к ответственности. Прокурор подчеркнула важность осознания молодежью своей ответственности за поступки и знание своих прав, напомнив о необходимости помнить об обязанностях гражданина. </text:p>
      <text:p text:style-name="Text_20_body"><text:line-break/></text:p>
      <text:p text:style-name="Text_20_body">Также была отмечена координирующая роль Комиссии по делам несовершеннолетних в профилактике безнадзорности, беспризорности и в защите прав детей. </text:p>
      <text:p text:style-name="Text_20_body"><text:line-break/></text:p>
      <text:p text:style-name="Text_20_body">В ходе открытой дискуссии школьники активно задавали вопросы, на которые участники встречи давали подробные ответы и правовые рекомендации.</text:p>
      <text:p text:style-name="Text_20_body"><text:line-break/></text:p>
      <text:p text:style-name="Text_20_body">Данная встреча продемонстрировала важность мероприятий по правовому просвещению молодежи и необходимость формирования ответственного отношения у подрастающего поколения к своим действия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06501.html" office:name=""><text:span text:style-name="Definition">http://ubutovo.mos.ru/events/detail/1280650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10:58:56Z</meta:creation-date>
    <dc:date>2025-02-13T10:58:56Z</dc:date>
  </office:meta>
</office:document-meta>
</file>