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евраля-2025-года-в-1200-состоится-встреча-и.о.-главы-управы-района-южное-бутово-с-жителями-по-адресу-улица-южнобутовская-дом-147"/>13 февраля 2025 года в 12:00 состоится встреча и.о. главы управы района Южное Бутово с жителями по адресу: улица Южнобутовская, дом 147<text:bookmark-end text:name="февраля-2025-года-в-1200-состоится-встреча-и.о.-главы-управы-района-южное-бутово-с-жителями-по-адресу-улица-южнобутовская-дом-147"/></text:h>
      <text:p text:style-name="First_20_paragraph">12.02.2025</text:p>
      <text:p text:style-name="Text_20_body">Уважаемые жители района Южное Бутово!</text:p>
      <text:p text:style-name="Text_20_body"><text:line-break/></text:p>
      <text:p text:style-name="Text_20_body">13 февраля 2025 года в 12.00 состоится встреча (обход территории) и.о. главы управы района Южное Бутово Рыбаченко А.С. с жителями района. Встреча пройдет по адресу: улица Южнобутовская, дом 147 (сбор у 2 подъезда).</text:p>
      <text:p text:style-name="Text_20_body"><text:line-break/></text:p>
      <text:p text:style-name="Text_20_body">Приглашаем всех желающих принять участие во встрече!</text:p>
      <text:p text:style-name="Text_20_body"><text:line-break/></text:p>
      <text:p text:style-name="Text_20_body"><text:line-break/></text:p>
      <text:p text:style-name="Text_20_body">Адрес страницы: <text:a xlink:type="simple" xlink:href="http://ubutovo.mos.ru/events/detail/12804226.html" office:name=""><text:span text:style-name="Definition">http://ubutovo.mos.ru/events/detail/12804226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1T21:40:57Z</meta:creation-date>
    <dc:date>2025-02-21T21:40:57Z</dc:date>
  </office:meta>
</office:document-meta>
</file>