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осведомленности-о-заболеваниях-сердца"/>Неделя осведомленности о заболеваниях сердца<text:bookmark-end text:name="неделя-осведомленности-о-заболеваниях-сердца"/></text:h>
      <text:p text:style-name="First_20_paragraph">11.02.2025</text:p>
      <text:p text:style-name="Text_20_body"><text:span text:style-name="T1">С 10 по 16 февраля проходит Неделя осведомленности о заболеваниях сердца</text:span></text:p>
      <text:p text:style-name="Text_20_body">Это повод уделить внимание нашему сердечно-сосудистому аппарату. Сердце — это не просто орган, а жизненно важный механизм, от которого зависит общее состояние организма. Именно поэтому важно заботиться о нем уже сейчас.</text:p>
      <text:p text:style-name="Text_20_body">Сердечно-сосудистые заболевания являются одной из ведущих причин заболеваемости и смертности во всем мире. Среди них самые распространенные: ишемическая болезнь сердца, инсульт, пороки сердца и многие другие.</text:p>
      <text:p text:style-name="Text_20_body">Факторы риска возникновения этих заболеваний разнообразны. Курение, избыточный вес, малоподвижный образ жизни, несбалансированное питание и стресс могут существенно повысить вероятность их развития. Также важными факторами являются наследственность и возраст — с каждым годом риск заболеваний увеличивается.</text:p>
      <text:p text:style-name="Text_20_body">Уже сегодня вы можете предпринять несколько простых, но эффективных шагов для поддержания здоровья сердца и кровеносных сосудов.</text:p>
      <text:p text:style-name="Text_20_body">· Пересмотреть свое питание. Увеличить потребление фруктов, овощей, цельнозерновых продуктов, а количество сахара и соли — снизить.</text:p>
      <text:p text:style-name="Text_20_body">· Жить активно. Рекомендованные 150 минут умеренной физической активности — это всего две или три тренировки в неделю.</text:p>
      <text:p text:style-name="Text_20_body">· Бросить курить. И улучшить не только свою жизнь, но и окружающих.</text:p>
      <text:p text:style-name="Text_20_body">· Следить за уровнем стресса. А еще — научиться с ним справляться без обращения к вредным привычкам.</text:p>
      <text:p text:style-name="Text_20_body">· Проходить медицинские осмотры. Доступность медицинских услуг сегодня позволяет пройти полное обследование организма в кротчайшие сроки.</text:p>
      <text:p text:style-name="Text_20_body">· Поддерживать вес в норме.</text:p>
      <text:p text:style-name="Text_20_body">Здоровье — это не только отсутствие болезней, но и активная работа над собой и своим образом жизни. Начните с этих простых шагов и сделайте их частью своей повседневной рутины — и ваше сердце скажет вам спасибо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02397.html" office:name=""><text:span text:style-name="Definition">http://ubutovo.mos.ru/events/detail/1280239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22:30:56Z</meta:creation-date>
    <dc:date>2025-05-05T22:30:56Z</dc:date>
  </office:meta>
</office:document-meta>
</file>