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годня-на-базе-гбу-жилищник-района-южное-бутово-состоялась-важная-встреча"/>Сегодня на базе ГБУ "Жилищник района Южное Бутово" состоялась важная встреча<text:bookmark-end text:name="сегодня-на-базе-гбу-жилищник-района-южное-бутово-состоялась-важная-встреча"/></text:h>
      <text:p text:style-name="First_20_paragraph">06.02.2025</text:p>
      <text:p text:style-name="Text_20_body">Сегодня на базе ГБУ "Жилищник района Южное Бутово" состоялась важная встреча, в которой приняли участие глава управы района Южное Бутово Бекниязов М.А., глава муниципального округа Голубцов П.В., заместитель главы управы Рыбаченко А.С., а также ОБЩЕСТВЕННЫЕ СОВЕТНИКИ РАЙОНА ЮЖНОЕ БУТОВО ЮЗАО и Молодёжная палата Южное Бутово</text:p>
      <text:p text:style-name="Text_20_body"> <text:line-break/>Участникам встречи провели экскурсию по территории базы, где были представлены ключевые объекты, такие как автопарк, сервисный бокс, общежитие и кладовы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796546.html" office:name=""><text:span text:style-name="Definition">http://ubutovo.mos.ru/events/detail/12796546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6T13:54:55Z</meta:creation-date>
    <dc:date>2025-02-06T13:54:55Z</dc:date>
  </office:meta>
</office:document-meta>
</file>