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овар-лицом-как-бесплатно-отснять-продукцию-для-сайтов-и-маркетплейсов"/>Товар лицом: как бесплатно отснять продукцию для сайтов и маркетплейсов<text:bookmark-end text:name="товар-лицом-как-бесплатно-отснять-продукцию-для-сайтов-и-маркетплейсов"/></text:h>
      <text:p text:style-name="First_20_paragraph">04.02.2025</text:p>
      <text:p text:style-name="Text_20_body">Новый сервис создан для представителей малого и среднего бизнеса, которые реализуют свои товары через интернет.</text:p>
      <text:p text:style-name="Text_20_body">У столичных предпринимателей появилась новая мера поддержки — <text:a xlink:type="simple" xlink:href="https://mbm.mos.ru/services/fotokontent" office:name=""><text:span text:style-name="Definition">«Фотоконтент для бизнеса»</text:span></text:a>. Она будет полезна для подготовки качественных фотографий товаров, которые планируется размещать на маркетплейсах, сайтах и в социальных сетях. Она также пригодится в том случае, если нужны предметные снимки одежды или портреты сотрудников для формирования каталогов.</text:p>
      <text:p text:style-name="Text_20_body">Услугу разработали в ГБУ «Малый бизнес Москвы» (МБМ) столичного Департамента предпринимательства и инновационного развития. Ее предоставляют бесплатно раз в три месяца для одного заявителя. Это позволит экономить на услугах сторонних подрядчиков и получать профессиональные предметные или модельные фотосессии. Обратиться за новой мерой поддержки могут владельцы компаний, зарегистрированных в столице и состоящих в едином реестре субъектов малого и среднего предпринимательства.</text:p>
      <text:p text:style-name="Text_20_body">Съемку проводит профессиональный фотограф в оборудованной студии МБМ. После ее окончания специалист в течение трех дней отретуширует 20 фотографий на выбор заявителя. Готовые снимки предприниматель получит дистанционно с помощью облачного сервиса.</text:p>
      <text:p text:style-name="Text_20_body">Фотостудия вмещает до пяти человек, что необходимо учитывать при планировании модельной съемки. Поиском моделей, а также доставкой предметов, которые нужно снять, занимается сам предприниматель.</text:p>
      <text:p text:style-name="Text_20_body">Подать заявку для получения услуги могут авторизированные пользователи портала на <text:a xlink:type="simple" xlink:href="https://mbm.mos.ru/services/fotokontent" office:name=""><text:span text:style-name="Definition">специальной странице</text:span></text:a>. Запрос обрабатывается в течение одного рабочего дня, а после с заказчиком связываются для согласования даты и времени съемки.</text:p>
      <text:p text:style-name="Text_20_body">Кроме создания качественного фотоконтента, ГБУ «Малый бизнес Москвы» оказывает столичным предпринимателям и другие виды поддержки, помогающие в продвижении товаров и услуг. Например, <text:a xlink:type="simple" xlink:href="https://mbm.mos.ru/services/profile-consultations" office:name=""><text:span text:style-name="Definition">профильные консультации экспертов</text:span></text:a>, которые подскажут, как работать с социальными сетями и оптимизировать сайт. Кроме того, предприниматели могут присоединиться к медиапроекту <text:a xlink:type="simple" xlink:href="https://mbm.mos.ru/special/istorii-uspekha" office:name=""><text:span text:style-name="Definition">«Малый бизнес — большие истории»</text:span></text:a>, в рамках которого гости участвуют в телесъемках и подкастах. Их истории успеха тиражируют федеральные и региональные СМИ, а также публикуют медиаресурсы МБМ.</text:p>
      <text:p text:style-name="Text_20_body">Более подробно узнать об актуальных мерах поддержки предпринимателей в Москве можно на сайте <text:a xlink:type="simple" xlink:href="https://mbm.mos.ru/" office:name=""><text:span text:style-name="Definition">mbm.mos.ru</text:span></text:a> и по телефону: +7 495 225⁠-14⁠-14.</text:p>
      <text:p text:style-name="Text_20_body">ГБУ «Малый бизнес Москвы», подведомственное столичному Департаменту предпринимательства и инновационного развития, помогает горожанам открывать и развивать свое дело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национальный проект <text:a xlink:type="simple" xlink:href="https://xn--80aapampemcchfmo7a3c9ehj.xn--p1ai/new-projects/effektivnaya-i-konkurentnaya-ekonomika/" office:name=""><text:span text:style-name="Definition">«Эффективная и конкурентная экономика»</text:span></text:a>.</text:p>
      <text:p text:style-name="Text_20_body"><text:line-break/></text:p>
      <text:p text:style-name="Text_20_body">Адрес страницы: <text:a xlink:type="simple" xlink:href="http://ubutovo.mos.ru/events/detail/12792235.html" office:name=""><text:span text:style-name="Definition">http://ubutovo.mos.ru/events/detail/12792235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3T06:56:02Z</meta:creation-date>
    <dc:date>2025-02-23T06:56:02Z</dc:date>
  </office:meta>
</office:document-meta>
</file>