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рофилактики-онкологических-заболеваний"/>Неделя профилактики онкологических заболеваний<text:bookmark-end text:name="неделя-профилактики-онкологических-заболеваний"/></text:h>
      <text:p text:style-name="First_20_paragraph">04.02.2025</text:p>
      <text:p text:style-name="Text_20_body"><text:span text:style-name="T1">3 по 9 февраля 2025 года проходит Неделя профилактики онкологических заболеваний (в честь Всемирного дня борьбы против рака 4 февраля)</text:span></text:p>
      <text:p text:style-name="Text_20_body">Онкологические заболевания — это общее название большой группы болезней, которые могут поражать любую часть организма. Используются также такие понятия, как злокачественные опухоли и новообразования. Одним из характерных признаков новообразований является быстрое образование аномальных клеток, прорастающих за пределы своих обычных границ и способных проникать в близлежащие части тела и распространяться в другие органы. Этот процесс называется метастазом. Метастазы являются основной причиной смерти от рака.</text:p>
      <text:p text:style-name="Text_20_body">Диагностировать онкологические заболевания возможно с помощью регулярных профосмотров и диспансеризации.</text:p>
      <text:p text:style-name="Text_20_body">Лучшей профилактикой заболеваний является ведение здорового образа жизни, а именно:</text:p>
      <text:p text:style-name="Text_20_body">Отказ от табака. Курение связано со многими видами рака, включая рак легких, полости рта, горла, голосового аппарата, поджелудочной железы, мочевого пузыря, шейки матки и почек. Даже пассивное курение может повысить риск развития рака легких.</text:p>
      <text:p text:style-name="Text_20_body">Но вредно не только курение. Жевательный табак связан с раком полости рта, горла и поджелудочной железы.</text:p>
      <text:p text:style-name="Text_20_body">Отказ от табака – или решение прекратить его употребление – это важный способ профилактики рака. Если вам нужна помощь в отказе от табака, обратитесь к медицинскому работнику за информацией о средствах для прекращения курения и других способах отказа от курения.</text:p>
      <text:p text:style-name="Text_20_body">Приверженность правильному питанию.</text:p>
      <text:p text:style-name="Text_20_body">Ешьте много фруктов и овощей. Ешьте более легкую и постную пищу, выбирая меньше высококалорийных продуктов. Ограничьте рафинированные сахара и жир из животных источников.</text:p>
      <text:p text:style-name="Text_20_body">Не употребляйте алкоголь. Алкоголь повышает риск развития различных видов рака, включая рак груди, толстой кишки, легких, почек и печени.</text:p>
      <text:p text:style-name="Text_20_body">Ограничьте употребление обработанного мяса.</text:p>
      <text:p text:style-name="Text_20_body">Поддержание массы тела и борьба с ожирением. Здоровый вес может снизить риск развития некоторых видов рака. К ним относятся рак груди, простаты, легких, толстой кишки и почек.</text:p>
      <text:p text:style-name="Text_20_body">Будьте активны. Помимо помощи в контроле веса, физическая активность сама по себе может снизить риск развития рака груди и рака толстой кишки. Любая физическая активность полезна для здоровья.</text:p>
      <text:p text:style-name="Text_20_body">Защитите себя от солнца. Рак кожи – один из самых распространенных видов рака и один из самых предотвратимых.</text:p>
      <text:p text:style-name="Text_20_body">Избегайте полуденного солнца. Держитесь подальше от солнца, когда солнечные лучи наиболее сильны.</text:p>
      <text:p text:style-name="Text_20_body">Находясь на улице, как можно чаще оставайтесь в тени. Помогают также солнцезащитные очки и широкополая шляпа. Прикрывайте кожу.</text:p>
      <text:p text:style-name="Text_20_body">Проходите диагностические обследования. При раннем выявлении рака высока вероятность положительных результатов Так, согласно данным онкологов, при лечении рака на ранней стадии показатель 10-летней выживаемости достигает 95% и более.</text:p>
      <text:p text:style-name="Text_20_body">В возрасте 50 лет и старше необходим регулярный иммунохимический анализ кала на скрытую кровь или колоноскопия.</text:p>
      <text:p text:style-name="Text_20_body">Женщинам после 30 лет необходимо ежегодное прохождение скрининга на рак и предраковые поражения шейки матки у гинеколога.</text:p>
      <text:p text:style-name="Text_20_body">Берегите себя и своих близких – здоровье начинается с заботы!</text:p>
      <text:p text:style-name="Text_20_body"><text:line-break/></text:p>
      <text:p text:style-name="Text_20_body">Адрес страницы: <text:a xlink:type="simple" xlink:href="http://ubutovo.mos.ru/events/detail/12792061.html" office:name=""><text:span text:style-name="Definition">http://ubutovo.mos.ru/events/detail/1279206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20:34:17Z</meta:creation-date>
    <dc:date>2025-03-01T20:34:17Z</dc:date>
  </office:meta>
</office:document-meta>
</file>