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враля-2025-года-глава-управы-района-южное-бутово-бекниязов-мурад-азадович-совместно-с-представителями-гбу-жилищник-района-южное-бутово-провел-встречу-с-жителями-по-адресу-ул.-венёвская-д.-7"/>3 февраля 2025 года глава управы района Южное Бутово Бекниязов Мурад Азадович совместно с представителями ГБУ «Жилищник района Южное Бутово» провел встречу с жителями по адресу: ул. Венёвская, д. 7<text:bookmark-end text:name="февраля-2025-года-глава-управы-района-южное-бутово-бекниязов-мурад-азадович-совместно-с-представителями-гбу-жилищник-района-южное-бутово-провел-встречу-с-жителями-по-адресу-ул.-венёвская-д.-7"/></text:h>
      <text:p text:style-name="First_20_paragraph">03.02.2025</text:p>
      <text:p text:style-name="Text_20_body">3 февраля 2025 года глава управы района Южное Бутово Бекниязов Мурад Азадович совместно с представителями ГБУ «Жилищник района Южное Бутово» провел встречу с жителями по адресу: ул. Венёвская, д. 7.</text:p>
      <text:p text:style-name="Text_20_body"> </text:p>
      <text:p text:style-name="Text_20_body">В процессе встречи с жителями обсудили много важных вопросов, касающихся содержания дома и придомовой территории. Также Жители попросили установить лавочку у 4 подъезда. Говорили об увеличении мест для парковок инвалидов на дворовой территории и увеличении времени светофора зеленого цвета, на перекрестке ул. Веневской.</text:p>
      <text:p text:style-name="Text_20_body"> </text:p>
      <text:p text:style-name="Text_20_body">По результатам встречи все предложения от жителей района учтены и взяты на контроль.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790195.html" office:name=""><text:span text:style-name="Definition">http://ubutovo.mos.ru/events/detail/12790195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1T05:00:33Z</meta:creation-date>
    <dc:date>2025-02-21T05:00:33Z</dc:date>
  </office:meta>
</office:document-meta>
</file>