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евраля-2025-года-в-1400-состоится-встреча-главы-управы-района-южное-бутово-с-жителями-по-адресу-улица-венёвская-дом-7"/>3 февраля 2025 года в 14:00 состоится встреча главы управы района Южное Бутово с жителями по адресу: улица Венёвская, дом 7<text:bookmark-end text:name="февраля-2025-года-в-1400-состоится-встреча-главы-управы-района-южное-бутово-с-жителями-по-адресу-улица-венёвская-дом-7"/></text:h>
      <text:p text:style-name="First_20_paragraph">31.01.2025</text:p>
      <text:p text:style-name="Text_20_body">Уважаемые жители района Южное Бутово!</text:p>
      <text:p text:style-name="Text_20_body"><text:line-break/></text:p>
      <text:p text:style-name="Text_20_body">3 февраля 2025 года в 14.00 состоится встреча (обход территории) главы управы района Южное Бутово Бекниязова М.А. с жителями района. Встреча пройдет по адресу: улица Венёвская, дом 7 (сбор у 4 подъезда).</text:p>
      <text:p text:style-name="Text_20_body"><text:line-break/></text:p>
      <text:p text:style-name="Text_20_body">Приглашаем всех желающих принять участие во встрече!</text:p>
      <text:p text:style-name="Text_20_body"><text:line-break/></text:p>
      <text:p text:style-name="Text_20_body"><text:line-break/></text:p>
      <text:p text:style-name="Text_20_body">Адрес страницы: <text:a xlink:type="simple" xlink:href="http://ubutovo.mos.ru/events/detail/12786823.html" office:name=""><text:span text:style-name="Definition">http://ubutovo.mos.ru/events/detail/12786823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31T13:17:52Z</meta:creation-date>
    <dc:date>2025-01-31T13:17:52Z</dc:date>
  </office:meta>
</office:document-meta>
</file>