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ул.-поляны-вл.75-стр-4"/>Уведомление о предстоящем демонтаже объектов некапитального строительства по адресу: ул. Поляны, вл.75, стр 4<text:bookmark-end text:name="уведомление-о-предстоящем-демонтаже-объектов-некапитального-строительства-по-адресу-ул.-поляны-вл.75-стр-4"/></text:h>
      <text:p text:style-name="First_20_paragraph">31.01.2025</text:p>
      <text:p text:style-name="Text_20_body">Окружной комиссией по пресечению самовольного строительства на территории ЮЗАО города Москвы (протокол №1 от 23.01.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пластиковой емкости,</text:span> расположенной по адресу: <text:span text:style-name="T1">г. Москва, ул. Поляны, вл.75, стр 4.</text:span></text:p>
      <text:p text:style-name="Text_20_body">Демонтировать рассматриваемый объект надлежит в срок до <text:span text:style-name="T1">06.02.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786397.html" office:name=""><text:span text:style-name="Definition">http://ubutovo.mos.ru/events/detail/12786397.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10T11:54:49Z</meta:creation-date>
    <dc:date>2025-02-10T11:54:49Z</dc:date>
  </office:meta>
</office:document-meta>
</file>