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ул.-1-ая-белогорская"/>Уведомление о предстоящем демонтаже объектов некапитального строительства по адресу: ул. 1-ая Белогорская<text:bookmark-end text:name="уведомление-о-предстоящем-демонтаже-объектов-некапитального-строительства-по-адресу-ул.-1-ая-белогорская"/></text:h>
      <text:p text:style-name="First_20_paragraph">31.01.2025</text:p>
      <text:p text:style-name="Text_20_body">Окружной комиссией по пресечению самовольного строительства на территории ЮЗАО города Москвы (протокол №1 от 23.01.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некапитальных объектов (3 строения, площадью 66 кв.м., забор длинной 10 п.м.),</text:span> расположенных по адресу: <text:span text:style-name="T1">г. Москва, ул. 1-ая Белогорская, рядом з/у с кадастровым номером 77:06:0012015:7221.</text:span></text:p>
      <text:p text:style-name="Text_20_body">Демонтировать рассматриваемые объекты надлежит в срок до <text:span text:style-name="T1">06.02.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786395.html" office:name=""><text:span text:style-name="Definition">http://ubutovo.mos.ru/events/detail/12786395.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2-22T04:00:20Z</meta:creation-date>
    <dc:date>2025-02-22T04:00:20Z</dc:date>
  </office:meta>
</office:document-meta>
</file>