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стреча-главы-управы-с-жителями-района-по-адресу-б-р-адмирала-ушакова-д.-9"/>Встреча главы управы с жителями района по адресу: б-р Адмирала Ушакова, д. 9<text:bookmark-end text:name="встреча-главы-управы-с-жителями-района-по-адресу-б-р-адмирала-ушакова-д.-9"/></text:h>
      <text:p text:style-name="First_20_paragraph">28.01.2025</text:p>
      <text:p text:style-name="Text_20_body">28 января 2025 года глава управы района Южное Бутово Бекниязов Мурад Азадович совместно с представителями ГБУ «Жилищник района Южное Бутово» провел встречу с жителями по адресу: б-р Адмирала Ушакова, д. 9</text:p>
      <text:p text:style-name="Text_20_body"> </text:p>
      <text:p text:style-name="Text_20_body">В процессе встречи с жителями обсудили много важных вопросов, касающихся содержания дома и придомовой территории. Говорили о состоянии многоквартирного дома, возможностях благоустройства, а также о текущем и капитальном ремонте. Среди поднятых вопросов прозвучал вопрос о порядке установки шлагбаумов на дворовой территории дома 9 бульвар Адмирала Ушакова.</text:p>
      <text:p text:style-name="Text_20_body"><text:line-break/></text:p>
      <text:p text:style-name="Text_20_body">По результатам встречи все предложения от жителей района учтены и взяты на контроль.</text:p>
      <text:p text:style-name="Text_20_body"><text:line-break/></text:p>
      <text:p text:style-name="Text_20_body"><text:line-break/></text:p>
      <text:p text:style-name="Text_20_body">Адрес страницы: <text:a xlink:type="simple" xlink:href="http://ubutovo.mos.ru/events/detail/12781451.html" office:name=""><text:span text:style-name="Definition">http://ubutovo.mos.ru/events/detail/12781451.html</text:span></text:a></text:p>
      <text:p text:style-name="Text_20_body"><text:a xlink:type="simple" xlink:href="http://ubutovo.mos.ru" office:name=""><text:span text:style-name="Definition">Управа района Южное Бут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1-28T15:04:45Z</meta:creation-date>
    <dc:date>2025-01-28T15:04:45Z</dc:date>
  </office:meta>
</office:document-meta>
</file>