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предприниматели-обратились-к-бизнес-боксам-более-19-тысяч-раз"/>Столичные предприниматели обратились к «Бизнес-боксам» более 19 тысяч раз<text:bookmark-end text:name="столичные-предприниматели-обратились-к-бизнес-боксам-более-19-тысяч-раз"/></text:h>
      <text:p text:style-name="First_20_paragraph">17.01.2025</text:p>
      <text:p text:style-name="Text_20_body">На портале ГБУ «Малый бизнес Москвы» (МБМ) работает онлайн-сервис для предпринимателей «Бизнес-боксы» — бесплатные инструменты для развития своего дела от ведущих отечественных компаний: бухгалтерские и юридические услуги, инструменты для маркетинга, аналитики, управления, услуги телефонии и другие сервисы для бизнеса. По итогам 2024 года столичные предприниматели обратились к инструментам «Бизнес-боксов» более 19 тысяч раз.</text:p>
      <text:p text:style-name="Text_20_body">В число самых востребованных в 2024 году вошли инструменты, помогающие решать бизнес-задачи, требующие серьезных затрат на первых этапах развития дела.</text:p>
      <text:p text:style-name="Text_20_body">Чаще всего предприниматели интересовались предложениями для продвижения бизнеса: востребованными в этой категории стали услуги интернет-сервиса для размещения объявлений о товарах, конструктор создания сайтов и СМС-рассылка. На долю этих предложений пришлось свыше 27% переходов в 2024 году. Одним из пользователей таких инструментов стала владелица магазина товаров повседневного спроса в Новой Москве Нина Попова. Предприниматель начала свое дело летом 2024 года. По её задумке, магазин призван обеспечить жителей небольшого поселка всем необходимым рядом с домом. Чтобы привлечь покупателей, Нина воспользовалась таргетированной СМС-рассылкой из сервиса «Бизнес-боксы». <text:span text:style-name="T1">«Когда только начинаешь бизнес, денег на рекламу не хватает. Мне удалось решить этот вопрос за счет СМС-рассылки. За счет неё местные стали приходить в наш магазин и подписываться на наши группы в социальных сетях: к нам пришло около 100 новых клиентов, а в соцсетях появилось 50-70 подписчиков. Для нашего поселка, в котором живет около 2,5 тысячи человек, это высокий показатель»</text:span>, — поделилась Нина Попова.</text:p>
      <text:p text:style-name="Text_20_body">Более 18% от общего количества обращений касались инструментов аналитики работы маркетплейсов. Аналитический сервис из «Бизнес-боксов» помог индивидуальному предпринимателю Татьяне Бирюковой повысить продажи. В 2024 году на одном из отечественных маркетплейсов Татьяна открыла магазин, специализирующийся на продаже декоративных наволочек, которые по заказу бизнес-леди отшивают на контрактном производстве. С помощью полученного сервиса предприниматель изучила, как конкуренты продвигают товары на интернет-площадке. Татьяна скорректировала описания в карточках своей продукции, в результате продажи в магазине выросли на 10%.</text:p>
      <text:p text:style-name="Text_20_body">Также пользователи интересовались автоматизированной системой управления предприятием и сервисом поиска персонала — на их счету более 10% всех переходов на партнерские предложения.</text:p>
      <text:p text:style-name="Text_20_body">Среди тех, кто воспользовался сервисом «Бизнес-боксы», — индивидуальный предприниматель Ирина Денискина, которая ушла из найма в сфере ЖКХ и занялась бизнесом, чтобы самостоятельно определять рабочую нагрузку и больше времени уделять детям. Год назад Ирина закончила курсы по массажу и вместе с одноклассницей – дипломированным косметологом — осенью 2024 года открыла салон красоты. <text:span text:style-name="T1">«Мы долго искали хороших мастеров, вели подготовительную работу, скоро запустим свой сайт и начнем активное продвижение»</text:span>, — делится предприниматель. Для экономии на услугах телефонии и ведении документооборота, предприниматель обратилась к «Бизнес-боксам», где нашлись подходящие предложения. <text:span text:style-name="T1">«Сторонние организации берут плату за ведение налоговой отчетности, воспользоваться такой услугой бесплатно для предпринимателя, особенно на первых порах, — большое подспорье. В дальнейшем хотим воспользоваться еще и услугой по СМС-рассылке, чтобы привлечь больше посетителей в наш салон»</text:span>, — рассказывает Ирина.</text:p>
      <text:p text:style-name="Text_20_body">71% обратившихся к бесплатным инструментам «Бизнес-боксов» составляют индивидуальные предприниматели, 29% — представители компаний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.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: mbm.mos.ru и по телефону: +7 495 225-14-14.</text:p>
      <text:p text:style-name="Text_20_body"><text:line-break/></text:p>
      <text:p text:style-name="Text_20_body">Адрес страницы: <text:a xlink:type="simple" xlink:href="http://ubutovo.mos.ru/events/detail/12763813.html" office:name=""><text:span text:style-name="Definition">http://ubutovo.mos.ru/events/detail/1276381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03:27:19Z</meta:creation-date>
    <dc:date>2025-02-21T03:27:19Z</dc:date>
  </office:meta>
</office:document-meta>
</file>