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еделя-популяризации-подсчета-калорий"/>Неделя популяризации подсчета калорий<text:bookmark-end text:name="неделя-популяризации-подсчета-калорий"/></text:h>
      <text:p text:style-name="First_20_paragraph">14.01.2025</text:p>
      <text:p text:style-name="Text_20_body">Избыточное потребление калорийных продуктов питания с низкой пищевой ценностью является одной из важных проблем в современном мире. Профицит потребляемых калорий неминуемо приводит к ожирению, ухудшающему качество жизни, и сокращающему продолжительность жизни. Также люди с повышенной массой тела имеют высокий риск возникновения сердечно-сосудистых заболеваний, сахарного диабета, остеопороза, мочекаменной и желчекаменной болезни. Вместе с тем, подсчет калорий служит инструментом для коррекции пищевого поведения и позволяет оценить: входите ли вы в суточную норму энергопотребления. Однако стоит помнить, что калорийность потребляемой пищи далеко не всегда соответствует ее качественному составу.</text:p>
      <text:p text:style-name="Text_20_body">Пища – это своего рода «упакованная» энергия, источник витаминов и минералов, которая в процессе обмена веществ высвобождается в организме. Эта энергия может расходоваться на работу органов и систем, физическую активность и др. В противном случае потребляемая энергия накапливается в виде запасов жировой ткани.</text:p>
      <text:p text:style-name="Text_20_body">Энергетическая ценность продуктов, как правило, измеряется в калориях и килокалориях (1 ккал = 1000 кал). Калории – это единица измерения, которая показывает, сколько энергии содержится в пище. Норма калорий в день для каждого человека индивидуальна и зависит от возраста, пола, роста, веса, уровня физической активности, метаболизма и даже времени года.</text:p>
      <text:p text:style-name="Text_20_body">При оценке калорийности своего питания полезно знать, что средняя суточная калорийность пищи при нормальной массе тела в среднем составляет: для мужчин - 2500 ккал, для женщин - 2000 ккал. Потребность в энергии индивидуальна и зависит от многих показателей – пола, возраста, роста и веса, наличия заболеваний и уровня физической активности. У пожилых людей потребность в калориях будет меньше, чем у взрослых или подростков.</text:p>
      <text:p text:style-name="Text_20_body">Калории принято считать для контроля веса в рамках здорового образа жизни. Это помогает понять, сколько энергии поглощается и соответствует ли это количество потребностям организма. Подсчет дает возможность осознанно выбирать продукты и составлять рацион с учетом личных потребностей, предотвращать набор веса и осложнения, связанные с ним, такие как диабет и сердечно-сосудистые заболевания.</text:p>
      <text:p text:style-name="Text_20_body"><text:line-break/></text:p>
      <text:p text:style-name="Text_20_body">Адрес страницы: <text:a xlink:type="simple" xlink:href="http://ubutovo.mos.ru/events/detail/12757475.html" office:name=""><text:span text:style-name="Definition">http://ubutovo.mos.ru/events/detail/12757475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14T14:43:08Z</meta:creation-date>
    <dc:date>2025-01-14T14:43:08Z</dc:date>
  </office:meta>
</office:document-meta>
</file>