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ыть-присяжным-заседателем-почетный-долг-гражданина-россии"/>БЫТЬ ПРИСЯЖНЫМ ЗАСЕДАТЕЛЕМ – ПОЧЕТНЫЙ ДОЛГ ГРАЖДАНИНА РОССИИ!<text:bookmark-end text:name="быть-присяжным-заседателем-почетный-долг-гражданина-россии"/></text:h>
      <text:p text:style-name="First_20_paragraph">09.01.2025</text:p>
      <text:p text:style-name="Text_20_body"><text:line-break/></text:p>
      <text:p text:style-name="Text_20_body">Адрес страницы: <text:a xlink:type="simple" xlink:href="http://ubutovo.mos.ru/events/detail/12751644.html" office:name=""><text:span text:style-name="Definition">http://ubutovo.mos.ru/events/detail/1275164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09T14:40:32Z</meta:creation-date>
    <dc:date>2025-01-09T14:40:32Z</dc:date>
  </office:meta>
</office:document-meta>
</file>